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2000000020046910FA9.png" manifest:media-type="image/png"/>
  <manifest:file-entry manifest:full-path="Pictures/10000001000002000000020022D36613.png" manifest:media-type="image/png"/>
  <manifest:file-entry manifest:full-path="Pictures/100000010000020000000200A90099D8.png" manifest:media-type="image/png"/>
  <manifest:file-entry manifest:full-path="Pictures/100000010000046000000258C1F25A88.png" manifest:media-type="image/png"/>
  <manifest:file-entry manifest:full-path="Pictures/100000010000020000000200FC552284.png" manifest:media-type="image/png"/>
  <manifest:file-entry manifest:full-path="Pictures/1000000100000500000004D8F4F1EC04.png" manifest:media-type="image/png"/>
  <manifest:file-entry manifest:full-path="Pictures/100000010000020000000200D3CDC3E9.png" manifest:media-type="image/png"/>
  <manifest:file-entry manifest:full-path="Pictures/10000001000002000000020065F51B79.png" manifest:media-type="image/png"/>
  <manifest:file-entry manifest:full-path="Pictures/1000000100000A64000005DC4E964F2B.png" manifest:media-type="image/png"/>
  <manifest:file-entry manifest:full-path="Pictures/1000000100000A64000005DC84452BBA.png" manifest:media-type="image/png"/>
  <manifest:file-entry manifest:full-path="Pictures/1000000100000200000002008D66F922.png" manifest:media-type="image/png"/>
  <manifest:file-entry manifest:full-path="Pictures/1000000100000200000002003D7D4D4C.png" manifest:media-type="image/png"/>
  <manifest:file-entry manifest:full-path="Pictures/1000000100000200000002006DF6CEB2.png" manifest:media-type="image/png"/>
  <manifest:file-entry manifest:full-path="Pictures/1000000100000200000002003734280B.png" manifest:media-type="image/png"/>
  <manifest:file-entry manifest:full-path="Pictures/100000010000020000000200B68FED06.png" manifest:media-type="image/png"/>
  <manifest:file-entry manifest:full-path="Pictures/100000010000020000000200706672F6.png" manifest:media-type="image/png"/>
  <manifest:file-entry manifest:full-path="Pictures/100000010000020000000200A4B83F0B.png" manifest:media-type="image/png"/>
  <manifest:file-entry manifest:full-path="Pictures/10000001000002000000020051351086.png" manifest:media-type="image/png"/>
  <manifest:file-entry manifest:full-path="Pictures/100000010000020000000200EB272311.png" manifest:media-type="image/png"/>
  <manifest:file-entry manifest:full-path="Pictures/1000000100000200000002009DAD14F1.png" manifest:media-type="image/png"/>
  <manifest:file-entry manifest:full-path="Pictures/1000000100000200000002000B3F15BC.png" manifest:media-type="image/png"/>
  <manifest:file-entry manifest:full-path="Pictures/100000010000020000000200A4793CCE.png" manifest:media-type="image/png"/>
  <manifest:file-entry manifest:full-path="Pictures/10000001000002000000020063750977.png" manifest:media-type="image/png"/>
  <manifest:file-entry manifest:full-path="Pictures/100000010000020000000200262DECEA.png" manifest:media-type="image/png"/>
  <manifest:file-entry manifest:full-path="Pictures/10000001000002000000020047C4C225.png" manifest:media-type="image/png"/>
  <manifest:file-entry manifest:full-path="Pictures/1000000100000200000002008E8DD079.png" manifest:media-type="image/png"/>
  <manifest:file-entry manifest:full-path="Pictures/100000010000020000000200D14A2B85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+mn-cs" svg:font-family="+mn-cs"/>
    <style:font-face style:name="+mn-ea" svg:font-family="+mn-ea"/>
    <style:font-face style:name="+mn-lt" svg:font-family="+mn-lt"/>
    <style:font-face style:name="Calibri" svg:font-family="Calibri" style:font-family-generic="swiss" style:font-pitch="variable"/>
    <style:font-face style:name="Calibri1" svg:font-family="Calibri"/>
    <style:font-face style:name="Calibri2" svg:font-family="Calibri" style:font-family-generic="modern" style:font-pitch="fixed"/>
    <style:font-face style:name="Cambria" svg:font-family="Cambria" style:font-family-generic="swiss" style:font-pitch="variable"/>
    <style:font-face style:name="Cambria1" svg:font-family="Cambria" style:font-family-generic="modern" style:font-pitch="fixed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draw:fill="bitmap" draw:fill-image-name="msFillBitmap_20_1" style:repeat="stretch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4" style:family="drawing-page">
      <style:drawing-page-properties presentation:background-visible="true" presentation:background-objects-visible="true" draw:fill="solid" draw:fill-color="#152a47" presentation:display-footer="false" presentation:display-page-number="false" presentation:display-date-time="false"/>
    </style:style>
    <style:style style:name="dp5" style:family="drawing-page">
      <style:drawing-page-properties presentation:background-visible="true" presentation:background-objects-visible="true" draw:fill="bitmap" draw:fill-image-name="msFillBitmap_20_2" style:repeat="stretch" presentation:display-footer="false" presentation:display-page-number="false" presentation:display-date-time="false"/>
    </style:style>
    <style:style style:name="gr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" style:family="graphic" style:parent-style-name="standard">
      <style:graphic-properties draw:stroke="solid" svg:stroke-width="0.035cm" svg:stroke-color="#27456f" draw:fill="solid" draw:fill-color="#27456f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" style:family="graphic">
      <style:graphic-properties style:protect="size" loext:decorative="false"/>
    </style:style>
    <style:style style:name="gr9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" style:family="graphic" style:parent-style-name="standard">
      <style:graphic-properties draw:stroke="solid" svg:stroke-width="0.035cm" svg:stroke-color="#cadcfc" draw:fill="solid" draw:fill-color="#cadcfc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12" style:family="graphic" style:parent-style-name="standard">
      <style:graphic-properties draw:stroke="solid" svg:stroke-width="0.035cm" svg:stroke-color="#eef1f5" draw:fill="solid" draw:fill-color="#eef1f5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13" style:family="graphic" style:parent-style-name="Object_20_with_20_no_20_fill_20_and_20_no_20_line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14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5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6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7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8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9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0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1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2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3" style:family="graphic" style:parent-style-name="standard">
      <style:graphic-properties draw:stroke="solid" svg:stroke-width="0.035cm" svg:stroke-color="#ffffff" draw:fill="solid" draw:fill-color="#ffffff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24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5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6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7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8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29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0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1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2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3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4" style:family="graphic" style:parent-style-name="standard" style:list-style-name="L13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5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6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7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8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3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0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1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3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4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5" style:family="graphic" style:parent-style-name="standard">
      <style:graphic-properties draw:stroke="solid" svg:stroke-width="0.035cm" svg:stroke-color="#e08a2e" draw:fill="solid" draw:fill-color="#e08a2e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46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7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8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49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0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1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2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3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4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5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6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7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8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5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0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1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2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3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4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5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6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7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8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69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0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1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2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3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4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6" style:family="graphic" style:parent-style-name="standard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7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8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7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0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bottom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3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4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5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6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7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8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89" style:family="graphic" style:parent-style-name="standard">
      <style:graphic-properties draw:stroke="solid" svg:stroke-width="0.035cm" svg:stroke-color="#dce0ea" draw:fill="solid" draw:fill-color="#dce0ea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90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1" style:family="graphic" style:parent-style-name="standard">
      <style:graphic-properties draw:stroke="solid" svg:stroke-width="0.035cm" svg:stroke-color="#a9bcd1" draw:fill="solid" draw:fill-color="#a9bcd1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92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3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4" style:family="graphic" style:parent-style-name="standard">
      <style:graphic-properties draw:stroke="solid" svg:stroke-width="0.035cm" svg:stroke-color="#152a47" draw:fill="solid" draw:fill-color="#152a47" draw:textarea-vertical-align="top" draw:auto-grow-height="false" fo:min-height="0cm" fo:min-width="0cm" fo:padding-top="0.125cm" fo:padding-bottom="0.125cm" fo:padding-left="0.25cm" fo:padding-right="0.25cm" fo:wrap-option="wrap" loext:decorative="false"/>
    </style:style>
    <style:style style:name="gr95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6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7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8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99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0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1" style:family="graphic" style:parent-style-name="standard" style:list-style-name="L10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2" style:family="graphic" style:parent-style-name="standard" style:list-style-name="L9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3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4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5" style:family="graphic" style:parent-style-name="standard" style:list-style-name="L1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7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8" style:family="graphic" style:parent-style-name="standard" style:list-style-name="L1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09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0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1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2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3" style:family="graphic" style:parent-style-name="standard" style:list-style-name="L4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4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5" style:family="graphic" style:parent-style-name="standard" style:list-style-name="L1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6" style:family="graphic" style:parent-style-name="standard" style:list-style-name="L2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7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gr118" style:family="graphic" style:parent-style-name="standard" style:list-style-name="L5">
      <style:graphic-properties draw:stroke="none" svg:stroke-width="0cm" draw:fill="none" loext:fill-use-slide-background="false" draw:textarea-horizontal-align="justify" draw:textarea-vertical-align="middle" draw:auto-grow-height="false" draw:fit-to-size="false" style:shrink-to-fit="false" fo:min-height="0cm" fo:min-width="0cm" fo:padding-top="0cm" fo:padding-bottom="0cm" fo:padding-left="0cm" fo:padding-right="0cm" fo:wrap-option="wrap" loext:decorative="false"/>
      <style:paragraph-properties style:writing-mode="lr-tb"/>
    </style:style>
    <style:style style:name="pr1" style:family="presentation" style:parent-style-name="DEFAULT-notes">
      <style:graphic-properties draw:stroke="none" svg:stroke-width="0cm" draw:fill="none" draw:fill-color="#ffffff" loext:fill-use-slide-background="false" draw:textarea-horizontal-align="justify" draw:textarea-vertical-align="top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r2" style:family="presentation" style:parent-style-name="DEFAULT-backgroundobjects">
      <style:graphic-properties draw:stroke="none" svg:stroke-width="0cm" draw:fill="none" draw:fill-color="#ffffff" loext:fill-use-slide-background="false" draw:textarea-horizontal-align="justify" draw:textarea-vertical-align="bottom" draw:auto-grow-height="false" draw:fit-to-size="false" style:shrink-to-fit="false" fo:min-height="15.24cm" fo:padding-top="0.127cm" fo:padding-bottom="0.127cm" fo:padding-left="0.254cm" fo:padding-right="0.254cm" fo:wrap-option="wrap" loext:decorative="false"/>
      <style:paragraph-properties style:writing-mode="lr-tb"/>
    </style:style>
    <style:style style:name="P1" style:family="paragraph">
      <style:paragraph-properties fo:margin-left="0cm" fo:margin-right="0cm" fo:margin-top="0cm" fo:margin-bottom="0cm" fo:line-height="100%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" style:family="paragraph">
      <style:paragraph-properties fo:margin-left="0cm" fo:margin-right="0cm" fo:margin-top="0cm" fo:margin-bottom="0cm" fo:line-height="1.834cm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4" style:family="paragraph">
      <loext:graphic-properties draw:fill="none"/>
      <style:paragraph-properties fo:margin-left="0cm" fo:margin-right="0cm" fo:margin-top="0cm" fo:margin-bottom="0cm" fo:line-height="1.834cm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5" style:family="paragraph">
      <loext:graphic-properties draw:fill="solid" draw:fill-color="#27456f"/>
      <style:paragraph-properties fo:text-align="start"/>
      <style:text-properties fo:font-size="18pt"/>
    </style:style>
    <style:style style:name="P6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7" style:family="paragraph">
      <loext:graphic-properties draw:fill="none"/>
      <style:paragraph-properties fo:margin-left="0cm" fo:margin-right="0cm" fo:margin-top="0cm" fo:margin-bottom="0cm" fo:line-height="100%" fo:text-align="end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8" style:family="paragraph">
      <style:paragraph-properties fo:margin-left="0.6cm" fo:margin-right="0cm" fo:margin-top="0cm" fo:margin-bottom="0cm" fo:line-height="100%" fo:text-align="start" fo:text-indent="0cm"/>
    </style:style>
    <style:style style:name="P9" style:family="paragraph">
      <loext:graphic-properties draw:fill="none" draw:fill-color="#ffffff"/>
      <style:paragraph-properties fo:text-align="start" style:font-independent-line-spacing="true"/>
      <style:text-properties fo:font-size="18pt"/>
    </style:style>
    <style:style style:name="P10" style:family="paragraph">
      <style:paragraph-properties fo:margin-left="0cm" fo:margin-right="0cm" fo:margin-top="0cm" fo:margin-bottom="0cm" fo:line-height="100%" fo:text-align="end" fo:text-indent="0cm" style:punctuation-wrap="hanging" loext:tab-stop-distance="2.54cm" style:writing-mode="lr-tb">
        <style:tab-stops/>
      </style:paragraph-properties>
      <style:text-properties fo:font-size="14pt" style:font-size-asian="14pt" style:font-size-complex="14pt" fo:hyphenate="false"/>
    </style:style>
    <style:style style:name="P11" style:family="paragraph">
      <loext:graphic-properties draw:fill="none" draw:fill-color="#ffffff"/>
      <style:paragraph-properties fo:text-align="start" style:font-independent-line-spacing="true"/>
      <style:text-properties fo:font-size="12pt" style:font-size-asian="14pt" style:font-size-complex="14pt"/>
    </style:style>
    <style:style style:name="P12" style:family="paragraph">
      <loext:graphic-properties draw:fill="solid" draw:fill-color="#cadcfc"/>
      <style:paragraph-properties fo:text-align="start"/>
      <style:text-properties fo:font-size="18pt"/>
    </style:style>
    <style:style style:name="P13" style:family="paragraph">
      <loext:graphic-properties draw:fill="solid" draw:fill-color="#eef1f5"/>
      <style:paragraph-properties fo:text-align="start"/>
      <style:text-properties fo:font-size="18pt"/>
    </style:style>
    <style:style style:name="P14" style:family="paragraph">
      <loext:graphic-properties draw:fill="none"/>
      <style:paragraph-properties fo:text-align="start"/>
      <style:text-properties fo:font-size="18pt"/>
    </style:style>
    <style:style style:name="P15" style:family="paragraph">
      <loext:graphic-properties draw:fill="solid" draw:fill-color="#ffffff"/>
      <style:paragraph-properties fo:text-align="start"/>
      <style:text-properties fo:font-size="18pt"/>
    </style:style>
    <style:style style:name="P16" style:family="paragraph">
      <style:paragraph-properties fo:margin-left="0cm" fo:margin-right="0cm" fo:margin-top="0cm" fo:margin-bottom="0cm" fo:line-height="0.741cm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17" style:family="paragraph">
      <loext:graphic-properties draw:fill="none"/>
      <style:paragraph-properties fo:margin-left="0cm" fo:margin-right="0cm" fo:margin-top="0cm" fo:margin-bottom="0cm" fo:line-height="0.741cm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18" style:family="paragraph">
      <style:paragraph-properties fo:margin-left="0cm" fo:margin-right="0cm" fo:margin-top="0cm" fo:margin-bottom="0cm" fo:line-height="0.882cm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19" style:family="paragraph">
      <loext:graphic-properties draw:fill="none"/>
      <style:paragraph-properties fo:margin-left="0cm" fo:margin-right="0cm" fo:margin-top="0cm" fo:margin-bottom="0cm" fo:line-height="0.882cm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0" style:family="paragraph">
      <style:paragraph-properties fo:margin-left="0cm" fo:margin-right="0cm" fo:margin-top="0cm" fo:margin-bottom="0cm" fo:line-height="1.482cm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1" style:family="paragraph">
      <loext:graphic-properties draw:fill="none"/>
      <style:paragraph-properties fo:margin-left="0cm" fo:margin-right="0cm" fo:margin-top="0cm" fo:margin-bottom="0cm" fo:line-height="1.482cm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2" style:family="paragraph">
      <style:paragraph-properties fo:margin-left="0cm" fo:margin-right="0cm" fo:margin-top="0cm" fo:margin-bottom="0cm" fo:line-height="0.741cm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3" style:family="paragraph">
      <loext:graphic-properties draw:fill="none"/>
      <style:paragraph-properties fo:margin-left="0cm" fo:margin-right="0cm" fo:margin-top="0cm" fo:margin-bottom="0cm" fo:line-height="0.741cm" fo:text-align="center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4" style:family="paragraph">
      <loext:graphic-properties draw:fill="solid" draw:fill-color="#e08a2e"/>
      <style:paragraph-properties fo:text-align="start"/>
      <style:text-properties fo:font-size="18pt"/>
    </style:style>
    <style:style style:name="P25" style:family="paragraph">
      <style:paragraph-properties fo:margin-left="0cm" fo:margin-right="0cm" fo:margin-top="0cm" fo:margin-bottom="0cm" fo:line-height="0.917cm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6" style:family="paragraph">
      <loext:graphic-properties draw:fill="none"/>
      <style:paragraph-properties fo:margin-left="0cm" fo:margin-right="0cm" fo:margin-top="0cm" fo:margin-bottom="0cm" fo:line-height="0.917cm" fo:text-align="center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7" style:family="paragraph">
      <style:paragraph-properties fo:margin-left="0cm" fo:margin-right="0cm" fo:margin-top="0cm" fo:margin-bottom="0cm" fo:line-height="100%" fo:text-align="center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28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29" style:family="paragraph">
      <style:paragraph-properties fo:margin-left="0cm" fo:margin-right="0cm" fo:margin-top="0cm" fo:margin-bottom="0cm" fo:line-height="0.776cm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30" style:family="paragraph">
      <loext:graphic-properties draw:fill="none"/>
      <style:paragraph-properties fo:margin-left="0cm" fo:margin-right="0cm" fo:margin-top="0cm" fo:margin-bottom="0cm" fo:line-height="0.776cm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1" style:family="paragraph">
      <style:paragraph-properties fo:margin-left="0cm" fo:margin-right="0cm" fo:margin-top="0cm" fo:margin-bottom="0cm" fo:line-height="0.811cm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32" style:family="paragraph">
      <loext:graphic-properties draw:fill="none"/>
      <style:paragraph-properties fo:margin-left="0cm" fo:margin-right="0cm" fo:margin-top="0cm" fo:margin-bottom="0cm" fo:line-height="0.811cm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33" style:family="paragraph">
      <style:paragraph-properties fo:margin-left="0cm" fo:margin-right="0cm" fo:margin-top="0cm" fo:margin-bottom="0cm" fo:line-height="1.552cm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34" style:family="paragraph">
      <loext:graphic-properties draw:fill="none"/>
      <style:paragraph-properties fo:text-align="start" style:font-independent-line-spacing="true"/>
      <style:text-properties fo:font-size="18pt"/>
    </style:style>
    <style:style style:name="P35" style:family="paragraph">
      <loext:graphic-properties draw:fill="solid" draw:fill-color="#dce0ea"/>
      <style:paragraph-properties fo:text-align="start"/>
      <style:text-properties fo:font-size="18pt"/>
    </style:style>
    <style:style style:name="P36" style:family="paragraph">
      <loext:graphic-properties draw:fill="solid" draw:fill-color="#a9bcd1"/>
      <style:paragraph-properties fo:text-align="start"/>
      <style:text-properties fo:font-size="18pt"/>
    </style:style>
    <style:style style:name="P37" style:family="paragraph">
      <loext:graphic-properties draw:fill="solid" draw:fill-color="#152a47"/>
      <style:paragraph-properties fo:text-align="start"/>
      <style:text-properties fo:font-size="18pt"/>
    </style:style>
    <style:style style:name="P38" style:family="paragraph">
      <style:paragraph-properties fo:margin-left="0cm" fo:margin-right="0cm" fo:margin-top="0cm" fo:margin-bottom="0cm" fo:line-height="0.953cm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39" style:family="paragraph">
      <loext:graphic-properties draw:fill="none"/>
      <style:paragraph-properties fo:margin-left="0cm" fo:margin-right="0cm" fo:margin-top="0cm" fo:margin-bottom="0cm" fo:line-height="0.953cm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40" style:family="paragraph">
      <style:paragraph-properties fo:margin-left="0cm" fo:margin-right="0cm" fo:margin-top="0cm" fo:margin-bottom="0cm" fo:line-height="0.847cm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41" style:family="paragraph">
      <loext:graphic-properties draw:fill="none"/>
      <style:paragraph-properties fo:margin-left="0cm" fo:margin-right="0cm" fo:margin-top="0cm" fo:margin-bottom="0cm" fo:line-height="0.847cm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42" style:family="paragraph">
      <style:paragraph-properties fo:margin-left="0cm" fo:margin-right="0cm" fo:margin-top="0cm" fo:margin-bottom="0cm" fo:line-height="1.27cm" fo:text-align="start" fo:text-indent="0cm" style:punctuation-wrap="hanging" loext:tab-stop-distance="2.54cm" style:writing-mode="lr-tb">
        <style:tab-stops>
          <style:tab-stop style:position="0cm"/>
        </style:tab-stops>
      </style:paragraph-properties>
      <style:text-properties fo:hyphenate="false"/>
    </style:style>
    <style:style style:name="P43" style:family="paragraph">
      <loext:graphic-properties draw:fill="none"/>
      <style:paragraph-properties fo:margin-left="0cm" fo:margin-right="0cm" fo:margin-top="0cm" fo:margin-bottom="0cm" fo:line-height="1.27cm" fo:text-align="start" fo:text-indent="0cm" style:punctuation-wrap="hanging" loext:tab-stop-distance="2.54cm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T1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libri" fo:font-size="13pt" fo:letter-spacing="0.106cm" fo:language="en" fo:country="US" fo:font-style="normal" style:text-underline-style="none" fo:font-weight="bold" fo:background-color="transparent" style:font-name-asian="Calibri2" style:font-size-asian="13pt" style:font-style-asian="normal" style:font-weight-asian="bold" style:font-name-complex="Calibri" style:font-size-complex="13pt" style:font-style-complex="normal" style:font-weight-complex="bold"/>
    </style:style>
    <style:style style:name="T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44pt" fo:letter-spacing="normal" fo:language="en" fo:country="US" fo:font-style="normal" style:text-underline-style="none" fo:font-weight="bold" fo:background-color="transparent" style:font-name-asian="Cambria1" style:font-size-asian="44pt" style:font-style-asian="normal" style:font-weight-asian="bold" style:font-name-complex="Cambria" style:font-size-complex="44pt" style:font-style-complex="normal" style:font-weight-complex="bold"/>
    </style:style>
    <style:style style:name="T3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mbria" fo:font-size="28pt" fo:letter-spacing="normal" fo:language="en" fo:country="US" fo:font-style="italic" style:text-underline-style="none" fo:font-weight="normal" fo:background-color="transparent" style:font-name-asian="Cambria1" style:font-size-asian="28pt" style:font-style-asian="italic" style:font-weight-asian="normal" style:font-name-complex="Cambria" style:font-size-complex="28pt" style:font-style-complex="italic" style:font-weight-complex="normal"/>
    </style:style>
    <style:style style:name="T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22pt" fo:letter-spacing="normal" fo:language="en" fo:country="US" fo:font-style="normal" style:text-underline-style="none" fo:font-weight="bold" fo:background-color="transparent" style:font-name-asian="Calibri2" style:font-size-asian="22pt" style:font-style-asian="normal" style:font-weight-asian="bold" style:font-name-complex="Calibri" style:font-size-complex="22pt" style:font-style-complex="normal" style:font-weight-complex="bold"/>
    </style:style>
    <style:style style:name="T5" style:family="text">
      <style:text-properties fo:font-variant="normal" fo:text-transform="none" fo:color="#cadcfc" loext:opacity="100%" style:text-outline="false" style:text-line-through-style="none" style:text-line-through-type="none" style:text-position="0% 100%" style:font-name="Calibri" fo:font-size="15pt" fo:letter-spacing="normal" fo:language="en" fo:country="US" fo:font-style="normal" style:text-underline-style="none" fo:font-weight="normal" fo:background-color="transparent" style:font-name-asian="Calibri2" style:font-size-asian="15pt" style:font-style-asian="normal" style:font-weight-asian="normal" style:font-name-complex="Calibri" style:font-size-complex="15pt" style:font-style-complex="normal" style:font-weight-complex="normal"/>
    </style:style>
    <style:style style:name="T6" style:family="text">
      <style:text-properties fo:font-variant="normal" fo:text-transform="none" fo:color="#8fa3bd" loext:opacity="10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fo:background-color="transparent" style:font-name-asian="Calibri2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T7" style:family="text">
      <style:text-properties fo:font-variant="normal" fo:text-transform="none" style:use-window-font-color="true" loext:opacity="0%" style:text-outline="false" style:text-line-through-style="none" style:text-line-through-type="none" style:text-position="0% 100%" fo:font-size="20pt" fo:letter-spacing="normal" fo:language="en" fo:country="US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/>
    </style:style>
    <style:style style:name="T8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+mn-lt" fo:font-size="12pt" fo:letter-spacing="normal" fo:language="en" fo:country="US" fo:font-style="normal" style:text-underline-style="none" fo:font-weight="normal" fo:background-color="transparent" style:font-name-asian="+mn-ea" style:font-size-asian="12pt" style:font-style-asian="normal" style:font-weight-asian="normal" style:font-name-complex="+mn-cs" style:font-size-complex="12pt" style:font-style-complex="normal" style:font-weight-complex="normal">
        <loext:char-complex-color loext:theme-type="dark1" loext:color-type="theme"/>
      </style:text-properties>
    </style:style>
    <style:style style:name="T9" style:family="text">
      <style:text-properties fo:font-variant="normal" fo:text-transform="none" fo:color="#1e7a6b" loext:opacity="100%" style:text-outline="false" style:text-line-through-style="none" style:text-line-through-type="none" style:text-position="0% 100%" style:font-name="Calibri" fo:font-size="13pt" fo:letter-spacing="0.106cm" fo:language="en" fo:country="US" fo:font-style="normal" style:text-underline-style="none" fo:font-weight="bold" fo:background-color="transparent" style:font-name-asian="Calibri2" style:font-size-asian="13pt" style:font-style-asian="normal" style:font-weight-asian="bold" style:font-name-complex="Calibri" style:font-size-complex="13pt" style:font-style-complex="normal" style:font-weight-complex="bold"/>
    </style:style>
    <style:style style:name="T10" style:family="text">
      <style:text-properties fo:font-variant="normal" fo:text-transform="none" fo:color="#152a47" loext:opacity="100%" style:text-outline="false" style:text-line-through-style="none" style:text-line-through-type="none" style:text-position="0% 100%" style:font-name="Cambria" fo:font-size="38pt" fo:letter-spacing="normal" fo:language="en" fo:country="US" fo:font-style="normal" style:text-underline-style="none" fo:font-weight="bold" fo:background-color="transparent" style:font-name-asian="Cambria1" style:font-size-asian="38pt" style:font-style-asian="normal" style:font-weight-asian="bold" style:font-name-complex="Cambria" style:font-size-complex="38pt" style:font-style-complex="normal" style:font-weight-complex="bold"/>
    </style:style>
    <style:style style:name="T11" style:family="text">
      <style:text-properties fo:font-variant="normal" fo:text-transform="none" fo:color="#152a47" loext:opacity="100%" style:text-outline="false" style:text-line-through-style="none" style:text-line-through-type="none" style:text-position="0% 100%" style:font-name="Calibri" fo:font-size="19pt" fo:letter-spacing="normal" fo:language="en" fo:country="US" fo:font-style="normal" style:text-underline-style="none" fo:font-weight="bold" fo:background-color="transparent" style:font-name-asian="Calibri2" style:font-size-asian="19pt" style:font-style-asian="normal" style:font-weight-asian="bold" style:font-name-complex="Calibri" style:font-size-complex="19pt" style:font-style-complex="normal" style:font-weight-complex="bold"/>
    </style:style>
    <style:style style:name="T12" style:family="text">
      <style:text-properties fo:font-variant="normal" fo:text-transform="none" fo:color="#46566b" loext:opacity="100%" style:text-outline="false" style:text-line-through-style="none" style:text-line-through-type="none" style:text-position="0% 100%" style:font-name="Calibri" fo:font-size="14.5pt" fo:letter-spacing="normal" fo:language="en" fo:country="US" fo:font-style="normal" style:text-underline-style="none" fo:font-weight="normal" fo:background-color="transparent" style:font-name-asian="Calibri2" style:font-size-asian="14.5pt" style:font-style-asian="normal" style:font-weight-asian="normal" style:font-name-complex="Calibri" style:font-size-complex="14.5pt" style:font-style-complex="normal" style:font-weight-complex="normal"/>
    </style:style>
    <style:style style:name="T13" style:family="text">
      <style:text-properties fo:font-variant="normal" fo:text-transform="none" fo:color="#1e7a6b" loext:opacity="100%" style:text-outline="false" style:text-line-through-style="none" style:text-line-through-type="none" style:text-position="0% 100%" style:font-name="Calibri" fo:font-size="12.5pt" fo:letter-spacing="0.106cm" fo:language="en" fo:country="US" fo:font-style="normal" style:text-underline-style="none" fo:font-weight="bold" fo:background-color="transparent" style:font-name-asian="Calibri2" style:font-size-asian="12.5pt" style:font-style-asian="normal" style:font-weight-asian="bold" style:font-name-complex="Calibri" style:font-size-complex="12.5pt" style:font-style-complex="normal" style:font-weight-complex="bold"/>
    </style:style>
    <style:style style:name="T14" style:family="text">
      <style:text-properties fo:font-variant="normal" fo:text-transform="none" fo:color="#152a47" loext:opacity="100%" style:text-outline="false" style:text-line-through-style="none" style:text-line-through-type="none" style:text-position="0% 100%" style:font-name="Calibri" fo:font-size="16pt" fo:letter-spacing="normal" fo:language="en" fo:country="US" fo:font-style="normal" style:text-underline-style="none" fo:font-weight="normal" fo:background-color="transparent" style:font-name-asian="Calibri2" style:font-size-asian="16pt" style:font-style-asian="normal" style:font-weight-asian="normal" style:font-name-complex="Calibri" style:font-size-complex="16pt" style:font-style-complex="normal" style:font-weight-complex="normal"/>
    </style:style>
    <style:style style:name="T15" style:family="text">
      <style:text-properties fo:font-variant="normal" fo:text-transform="none" fo:color="#8a98a8" loext:opacity="100%" style:text-outline="false" style:text-line-through-style="none" style:text-line-through-type="none" style:text-position="0% 100%" style:font-name="Calibri" fo:font-size="10pt" fo:letter-spacing="normal" fo:language="en" fo:country="US" fo:font-style="normal" style:text-underline-style="none" fo:font-weight="normal" fo:background-color="transparent" style:font-name-asian="Calibri2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T16" style:family="text">
      <style:text-properties fo:font-variant="normal" fo:text-transform="none" fo:color="#1e7a6b" loext:opacity="100%" style:text-outline="false" style:text-line-through-style="none" style:text-line-through-type="none" style:text-position="0% 100%" style:font-name="Cambria" fo:font-size="26pt" fo:letter-spacing="normal" fo:language="en" fo:country="US" fo:font-style="normal" style:text-underline-style="none" fo:font-weight="bold" fo:background-color="transparent" style:font-name-asian="Cambria1" style:font-size-asian="26pt" style:font-style-asian="normal" style:font-weight-asian="bold" style:font-name-complex="Cambria" style:font-size-complex="26pt" style:font-style-complex="normal" style:font-weight-complex="bold"/>
    </style:style>
    <style:style style:name="T17" style:family="text">
      <style:text-properties fo:font-variant="normal" fo:text-transform="none" fo:color="#46566b" loext:opacity="100%" style:text-outline="false" style:text-line-through-style="none" style:text-line-through-type="none" style:text-position="0% 100%" style:font-name="Calibri" fo:font-size="18pt" fo:letter-spacing="normal" fo:language="en" fo:country="US" fo:font-style="normal" style:text-underline-style="none" fo:font-weight="normal" fo:background-color="transparent" style:font-name-asian="Calibri2" style:font-size-asian="18pt" style:font-style-asian="normal" style:font-weight-asian="normal" style:font-name-complex="Calibri" style:font-size-complex="18pt" style:font-style-complex="normal" style:font-weight-complex="normal"/>
    </style:style>
    <style:style style:name="T18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mbria" fo:font-size="26pt" fo:letter-spacing="normal" fo:language="en" fo:country="US" fo:font-style="normal" style:text-underline-style="none" fo:font-weight="bold" fo:background-color="transparent" style:font-name-asian="Cambria1" style:font-size-asian="26pt" style:font-style-asian="normal" style:font-weight-asian="bold" style:font-name-complex="Cambria" style:font-size-complex="26pt" style:font-style-complex="normal" style:font-weight-complex="bold"/>
    </style:style>
    <style:style style:name="T19" style:family="text">
      <style:text-properties fo:font-variant="normal" fo:text-transform="none" fo:color="#27456f" loext:opacity="100%" style:text-outline="false" style:text-line-through-style="none" style:text-line-through-type="none" style:text-position="0% 100%" style:font-name="Cambria" fo:font-size="26pt" fo:letter-spacing="normal" fo:language="en" fo:country="US" fo:font-style="normal" style:text-underline-style="none" fo:font-weight="bold" fo:background-color="transparent" style:font-name-asian="Cambria1" style:font-size-asian="26pt" style:font-style-asian="normal" style:font-weight-asian="bold" style:font-name-complex="Cambria" style:font-size-complex="26pt" style:font-style-complex="normal" style:font-weight-complex="bold"/>
    </style:style>
    <style:style style:name="T20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34pt" fo:letter-spacing="normal" fo:language="en" fo:country="US" fo:font-style="normal" style:text-underline-style="none" fo:font-weight="bold" fo:background-color="transparent" style:font-name-asian="Cambria1" style:font-size-asian="34pt" style:font-style-asian="normal" style:font-weight-asian="bold" style:font-name-complex="Cambria" style:font-size-complex="34pt" style:font-style-complex="normal" style:font-weight-complex="bold"/>
    </style:style>
    <style:style style:name="T21" style:family="text">
      <style:text-properties fo:font-variant="normal" fo:text-transform="none" fo:color="#cadcfc" loext:opacity="100%" style:text-outline="false" style:text-line-through-style="none" style:text-line-through-type="none" style:text-position="0% 100%" style:font-name="Calibri" fo:font-size="17pt" fo:letter-spacing="normal" fo:language="en" fo:country="US" fo:font-style="normal" style:text-underline-style="none" fo:font-weight="normal" fo:background-color="transparent" style:font-name-asian="Calibri2" style:font-size-asian="17pt" style:font-style-asian="normal" style:font-weight-asian="normal" style:font-name-complex="Calibri" style:font-size-complex="17pt" style:font-style-complex="normal" style:font-weight-complex="normal"/>
    </style:style>
    <style:style style:name="T22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libri" fo:font-size="21pt" fo:letter-spacing="normal" fo:language="en" fo:country="US" fo:font-style="normal" style:text-underline-style="none" fo:font-weight="bold" fo:background-color="transparent" style:font-name-asian="Calibri2" style:font-size-asian="21pt" style:font-style-asian="normal" style:font-weight-asian="bold" style:font-name-complex="Calibri" style:font-size-complex="21pt" style:font-style-complex="normal" style:font-weight-complex="bold"/>
    </style:style>
    <style:style style:name="T23" style:family="text">
      <style:text-properties fo:font-variant="normal" fo:text-transform="none" fo:color="#cadcfc" loext:opacity="100%" style:text-outline="false" style:text-line-through-style="none" style:text-line-through-type="none" style:text-position="0% 100%" style:font-name="Calibri" fo:font-size="18pt" fo:letter-spacing="normal" fo:language="en" fo:country="US" fo:font-style="italic" style:text-underline-style="none" fo:font-weight="normal" fo:background-color="transparent" style:font-name-asian="Calibri2" style:font-size-asian="18pt" style:font-style-asian="italic" style:font-weight-asian="normal" style:font-name-complex="Calibri" style:font-size-complex="18pt" style:font-style-complex="italic" style:font-weight-complex="normal"/>
    </style:style>
    <style:style style:name="T24" style:family="text">
      <style:text-properties fo:font-variant="normal" fo:text-transform="none" fo:color="#152a47" loext:opacity="100%" style:text-outline="false" style:text-line-through-style="none" style:text-line-through-type="none" style:text-position="0% 100%" style:font-name="Cambria" fo:font-size="34pt" fo:letter-spacing="normal" fo:language="en" fo:country="US" fo:font-style="normal" style:text-underline-style="none" fo:font-weight="bold" fo:background-color="transparent" style:font-name-asian="Cambria1" style:font-size-asian="34pt" style:font-style-asian="normal" style:font-weight-asian="bold" style:font-name-complex="Cambria" style:font-size-complex="34pt" style:font-style-complex="normal" style:font-weight-complex="bold"/>
    </style:style>
    <style:style style:name="T25" style:family="text">
      <style:text-properties fo:font-variant="normal" fo:text-transform="none" fo:color="#152a47" loext:opacity="100%" style:text-outline="false" style:text-line-through-style="none" style:text-line-through-type="none" style:text-position="0% 100%" style:font-name="Calibri" fo:font-size="15pt" fo:letter-spacing="normal" fo:language="en" fo:country="US" fo:font-style="normal" style:text-underline-style="none" fo:font-weight="bold" fo:background-color="transparent" style:font-name-asian="Calibri2" style:font-size-asian="15pt" style:font-style-asian="normal" style:font-weight-asian="bold" style:font-name-complex="Calibri" style:font-size-complex="15pt" style:font-style-complex="normal" style:font-weight-complex="bold"/>
    </style:style>
    <style:style style:name="T26" style:family="text">
      <style:text-properties fo:font-variant="normal" fo:text-transform="none" fo:color="#152a47" loext:opacity="100%" style:text-outline="false" style:text-line-through-style="none" style:text-line-through-type="none" style:text-position="0% 100%" style:font-name="Calibri" fo:font-size="21pt" fo:letter-spacing="normal" fo:language="en" fo:country="US" fo:font-style="normal" style:text-underline-style="none" fo:font-weight="bold" fo:background-color="transparent" style:font-name-asian="Calibri2" style:font-size-asian="21pt" style:font-style-asian="normal" style:font-weight-asian="bold" style:font-name-complex="Calibri" style:font-size-complex="21pt" style:font-style-complex="normal" style:font-weight-complex="bold"/>
    </style:style>
    <style:style style:name="T27" style:family="text">
      <style:text-properties fo:font-variant="normal" fo:text-transform="none" fo:color="#46566b" loext:opacity="100%" style:text-outline="false" style:text-line-through-style="none" style:text-line-through-type="none" style:text-position="0% 100%" style:font-name="Calibri" fo:font-size="17pt" fo:letter-spacing="normal" fo:language="en" fo:country="US" fo:font-style="normal" style:text-underline-style="none" fo:font-weight="normal" fo:background-color="transparent" style:font-name-asian="Calibri2" style:font-size-asian="17pt" style:font-style-asian="normal" style:font-weight-asian="normal" style:font-name-complex="Calibri" style:font-size-complex="17pt" style:font-style-complex="normal" style:font-weight-complex="normal"/>
    </style:style>
    <style:style style:name="T2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5pt" fo:letter-spacing="normal" fo:language="en" fo:country="US" fo:font-style="normal" style:text-underline-style="none" fo:font-weight="bold" fo:background-color="transparent" style:font-name-asian="Calibri2" style:font-size-asian="15pt" style:font-style-asian="normal" style:font-weight-asian="bold" style:font-name-complex="Calibri" style:font-size-complex="15pt" style:font-style-complex="normal" style:font-weight-complex="bold"/>
    </style:style>
    <style:style style:name="T29" style:family="text">
      <style:text-properties fo:font-variant="normal" fo:text-transform="none" fo:color="#1e7a6b" loext:opacity="100%" style:text-outline="false" style:text-line-through-style="none" style:text-line-through-type="none" style:text-position="0% 100%" style:font-name="Calibri" fo:font-size="16pt" fo:letter-spacing="normal" fo:language="en" fo:country="US" fo:font-style="italic" style:text-underline-style="none" fo:font-weight="normal" fo:background-color="transparent" style:font-name-asian="Calibri2" style:font-size-asian="16pt" style:font-style-asian="italic" style:font-weight-asian="normal" style:font-name-complex="Calibri" style:font-size-complex="16pt" style:font-style-complex="italic" style:font-weight-complex="normal"/>
    </style:style>
    <style:style style:name="T30" style:family="text">
      <style:text-properties fo:font-variant="normal" fo:text-transform="none" fo:color="#1e7a6b" loext:opacity="100%" style:text-outline="false" style:text-line-through-style="none" style:text-line-through-type="none" style:text-position="0% 100%" style:font-name="Calibri" fo:font-size="12.5pt" fo:letter-spacing="0.088cm" fo:language="en" fo:country="US" fo:font-style="normal" style:text-underline-style="none" fo:font-weight="bold" fo:background-color="transparent" style:font-name-asian="Calibri2" style:font-size-asian="12.5pt" style:font-style-asian="normal" style:font-weight-asian="bold" style:font-name-complex="Calibri" style:font-size-complex="12.5pt" style:font-style-complex="normal" style:font-weight-complex="bold"/>
    </style:style>
    <style:style style:name="T31" style:family="text">
      <style:text-properties fo:font-variant="normal" fo:text-transform="none" fo:color="#152a47" loext:opacity="100%" style:text-outline="false" style:text-line-through-style="none" style:text-line-through-type="none" style:text-position="0% 100%" style:font-name="Cambria" fo:font-size="22pt" fo:letter-spacing="normal" fo:language="en" fo:country="US" fo:font-style="normal" style:text-underline-style="none" fo:font-weight="bold" fo:background-color="transparent" style:font-name-asian="Cambria1" style:font-size-asian="22pt" style:font-style-asian="normal" style:font-weight-asian="bold" style:font-name-complex="Cambria" style:font-size-complex="22pt" style:font-style-complex="normal" style:font-weight-complex="bold"/>
    </style:style>
    <style:style style:name="T3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1" fo:font-size="17pt" fo:letter-spacing="normal" fo:language="en" fo:country="US" fo:font-style="normal" style:text-underline-style="none" fo:font-weight="normal" fo:background-color="transparent" style:font-name-asian="Calibri2" style:font-size-asian="17pt" style:font-style-asian="normal" style:font-weight-asian="normal" style:font-name-complex="Calibri" style:font-size-complex="17pt" style:font-style-complex="normal" style:font-weight-complex="normal">
        <loext:char-complex-color loext:theme-type="dark1" loext:color-type="theme"/>
      </style:text-properties>
    </style:style>
    <style:style style:name="T33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libri" fo:font-size="12.5pt" fo:letter-spacing="0.088cm" fo:language="en" fo:country="US" fo:font-style="normal" style:text-underline-style="none" fo:font-weight="bold" fo:background-color="transparent" style:font-name-asian="Calibri2" style:font-size-asian="12.5pt" style:font-style-asian="normal" style:font-weight-asian="bold" style:font-name-complex="Calibri" style:font-size-complex="12.5pt" style:font-style-complex="normal" style:font-weight-complex="bold"/>
    </style:style>
    <style:style style:name="T34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mbria" fo:font-size="21pt" fo:letter-spacing="normal" fo:language="en" fo:country="US" fo:font-style="italic" style:text-underline-style="none" fo:font-weight="normal" fo:background-color="transparent" style:font-name-asian="Cambria1" style:font-size-asian="21pt" style:font-style-asian="italic" style:font-weight-asian="normal" style:font-name-complex="Cambria" style:font-size-complex="21pt" style:font-style-complex="italic" style:font-weight-complex="normal"/>
    </style:style>
    <style:style style:name="T35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mbria" fo:font-size="34pt" fo:letter-spacing="normal" fo:language="en" fo:country="US" fo:font-style="normal" style:text-underline-style="none" fo:font-weight="bold" fo:background-color="transparent" style:font-name-asian="Cambria1" style:font-size-asian="34pt" style:font-style-asian="normal" style:font-weight-asian="bold" style:font-name-complex="Cambria" style:font-size-complex="34pt" style:font-style-complex="normal" style:font-weight-complex="bold"/>
    </style:style>
    <style:style style:name="T36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libri" fo:font-size="13pt" fo:letter-spacing="0.071cm" fo:language="en" fo:country="US" fo:font-style="normal" style:text-underline-style="none" fo:font-weight="bold" fo:background-color="transparent" style:font-name-asian="Calibri2" style:font-size-asian="13pt" style:font-style-asian="normal" style:font-weight-asian="bold" style:font-name-complex="Calibri" style:font-size-complex="13pt" style:font-style-complex="normal" style:font-weight-complex="bold"/>
    </style:style>
    <style:style style:name="T37" style:family="text">
      <style:text-properties fo:font-variant="normal" fo:text-transform="none" fo:color="#8fa3bd" loext:opacity="100%" style:text-outline="false" style:text-line-through-style="none" style:text-line-through-type="none" style:text-position="0% 100%" style:font-name="Calibri" fo:font-size="13pt" fo:letter-spacing="0.071cm" fo:language="en" fo:country="US" fo:font-style="normal" style:text-underline-style="none" fo:font-weight="bold" fo:background-color="transparent" style:font-name-asian="Calibri2" style:font-size-asian="13pt" style:font-style-asian="normal" style:font-weight-asian="bold" style:font-name-complex="Calibri" style:font-size-complex="13pt" style:font-style-complex="normal" style:font-weight-complex="bold"/>
    </style:style>
    <style:style style:name="T38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libri" fo:font-size="22pt" fo:letter-spacing="normal" fo:language="en" fo:country="US" fo:font-style="normal" style:text-underline-style="none" fo:font-weight="bold" fo:background-color="transparent" style:font-name-asian="Calibri2" style:font-size-asian="22pt" style:font-style-asian="normal" style:font-weight-asian="bold" style:font-name-complex="Calibri" style:font-size-complex="22pt" style:font-style-complex="normal" style:font-weight-complex="bold"/>
    </style:style>
    <style:style style:name="T39" style:family="text">
      <style:text-properties fo:font-variant="normal" fo:text-transform="none" fo:color="#cadcfc" loext:opacity="100%" style:text-outline="false" style:text-line-through-style="none" style:text-line-through-type="none" style:text-position="0% 100%" style:font-name="Calibri" fo:font-size="17pt" fo:letter-spacing="normal" fo:language="en" fo:country="US" fo:font-style="italic" style:text-underline-style="none" fo:font-weight="normal" fo:background-color="transparent" style:font-name-asian="Calibri2" style:font-size-asian="17pt" style:font-style-asian="italic" style:font-weight-asian="normal" style:font-name-complex="Calibri" style:font-size-complex="17pt" style:font-style-complex="italic" style:font-weight-complex="normal"/>
    </style:style>
    <style:style style:name="T40" style:family="text">
      <style:text-properties fo:font-variant="normal" fo:text-transform="none" fo:color="#152a47" loext:opacity="100%" style:text-outline="false" style:text-line-through-style="none" style:text-line-through-type="none" style:text-position="0% 100%" style:font-name="Calibri" fo:font-size="17pt" fo:letter-spacing="normal" fo:language="en" fo:country="US" fo:font-style="normal" style:text-underline-style="none" fo:font-weight="bold" fo:background-color="transparent" style:font-name-asian="Calibri2" style:font-size-asian="17pt" style:font-style-asian="normal" style:font-weight-asian="bold" style:font-name-complex="Calibri" style:font-size-complex="17pt" style:font-style-complex="normal" style:font-weight-complex="bold"/>
    </style:style>
    <style:style style:name="T41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7pt" fo:letter-spacing="normal" fo:language="en" fo:country="US" fo:font-style="normal" style:text-underline-style="none" fo:font-weight="bold" fo:background-color="transparent" style:font-name-asian="Calibri2" style:font-size-asian="17pt" style:font-style-asian="normal" style:font-weight-asian="bold" style:font-name-complex="Calibri" style:font-size-complex="17pt" style:font-style-complex="normal" style:font-weight-complex="bold"/>
    </style:style>
    <style:style style:name="T42" style:family="text">
      <style:text-properties fo:font-variant="normal" fo:text-transform="none" fo:color="#46566b" loext:opacity="100%" style:text-outline="false" style:text-line-through-style="none" style:text-line-through-type="none" style:text-position="0% 100%" style:font-name="Calibri" fo:font-size="19pt" fo:letter-spacing="normal" fo:language="en" fo:country="US" fo:font-style="normal" style:text-underline-style="none" fo:font-weight="normal" fo:background-color="transparent" style:font-name-asian="Calibri2" style:font-size-asian="19pt" style:font-style-asian="normal" style:font-weight-asian="normal" style:font-name-complex="Calibri" style:font-size-complex="19pt" style:font-style-complex="normal" style:font-weight-complex="normal"/>
    </style:style>
    <style:style style:name="T43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libri" fo:font-size="19pt" fo:letter-spacing="normal" fo:language="en" fo:country="US" fo:font-style="normal" style:text-underline-style="none" fo:font-weight="bold" fo:background-color="transparent" style:font-name-asian="Calibri2" style:font-size-asian="19pt" style:font-style-asian="normal" style:font-weight-asian="bold" style:font-name-complex="Calibri" style:font-size-complex="19pt" style:font-style-complex="normal" style:font-weight-complex="bold"/>
    </style:style>
    <style:style style:name="T44" style:family="text">
      <style:text-properties fo:font-variant="normal" fo:text-transform="none" fo:color="#152a47" loext:opacity="100%" style:text-outline="false" style:text-line-through-style="none" style:text-line-through-type="none" style:text-position="0% 100%" style:font-name="Calibri" fo:font-size="17pt" fo:letter-spacing="normal" fo:language="en" fo:country="US" fo:font-style="normal" style:text-underline-style="none" fo:font-weight="normal" fo:background-color="transparent" style:font-name-asian="Calibri2" style:font-size-asian="17pt" style:font-style-asian="normal" style:font-weight-asian="normal" style:font-name-complex="Calibri" style:font-size-complex="17pt" style:font-style-complex="normal" style:font-weight-complex="normal"/>
    </style:style>
    <style:style style:name="T45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mbria" fo:font-size="38pt" fo:letter-spacing="normal" fo:language="en" fo:country="US" fo:font-style="normal" style:text-underline-style="none" fo:font-weight="bold" fo:background-color="transparent" style:font-name-asian="Cambria1" style:font-size-asian="38pt" style:font-style-asian="normal" style:font-weight-asian="bold" style:font-name-complex="Cambria" style:font-size-complex="38pt" style:font-style-complex="normal" style:font-weight-complex="bold"/>
    </style:style>
    <style:style style:name="T46" style:family="text">
      <style:text-properties fo:font-variant="normal" fo:text-transform="none" fo:color="#1e7a6b" loext:opacity="100%" style:text-outline="false" style:text-line-through-style="none" style:text-line-through-type="none" style:text-position="0% 100%" style:font-name="Cambria" fo:font-size="21pt" fo:letter-spacing="normal" fo:language="en" fo:country="US" fo:font-style="normal" style:text-underline-style="none" fo:font-weight="bold" fo:background-color="transparent" style:font-name-asian="Cambria1" style:font-size-asian="21pt" style:font-style-asian="normal" style:font-weight-asian="bold" style:font-name-complex="Cambria" style:font-size-complex="21pt" style:font-style-complex="normal" style:font-weight-complex="bold"/>
    </style:style>
    <style:style style:name="T47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mbria" fo:font-size="21pt" fo:letter-spacing="normal" fo:language="en" fo:country="US" fo:font-style="normal" style:text-underline-style="none" fo:font-weight="bold" fo:background-color="transparent" style:font-name-asian="Cambria1" style:font-size-asian="21pt" style:font-style-asian="normal" style:font-weight-asian="bold" style:font-name-complex="Cambria" style:font-size-complex="21pt" style:font-style-complex="normal" style:font-weight-complex="bold"/>
    </style:style>
    <style:style style:name="T48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17pt" fo:letter-spacing="normal" fo:language="en" fo:country="US" fo:font-style="normal" style:text-underline-style="none" fo:font-weight="normal" fo:background-color="transparent" style:font-name-asian="Calibri2" style:font-size-asian="17pt" style:font-style-asian="normal" style:font-weight-asian="normal" style:font-name-complex="Calibri" style:font-size-complex="17pt" style:font-style-complex="normal" style:font-weight-complex="normal"/>
    </style:style>
    <style:style style:name="T49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5pt" fo:letter-spacing="normal" fo:language="en" fo:country="US" fo:font-style="normal" style:text-underline-style="none" fo:font-weight="bold" fo:background-color="transparent" style:font-name-asian="Cambria1" style:font-size-asian="25pt" style:font-style-asian="normal" style:font-weight-asian="bold" style:font-name-complex="Cambria" style:font-size-complex="25pt" style:font-style-complex="normal" style:font-weight-complex="bold"/>
    </style:style>
    <style:style style:name="T50" style:family="text">
      <style:text-properties fo:font-variant="normal" fo:text-transform="none" fo:color="#cadcfc" loext:opacity="100%" style:text-outline="false" style:text-line-through-style="none" style:text-line-through-type="none" style:text-position="0% 100%" style:font-name="Calibri" fo:font-size="15pt" fo:letter-spacing="normal" fo:language="en" fo:country="US" fo:font-style="italic" style:text-underline-style="none" fo:font-weight="normal" fo:background-color="transparent" style:font-name-asian="Calibri2" style:font-size-asian="15pt" style:font-style-asian="italic" style:font-weight-asian="normal" style:font-name-complex="Calibri" style:font-size-complex="15pt" style:font-style-complex="italic" style:font-weight-complex="normal"/>
    </style:style>
    <style:style style:name="T51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mbria" fo:font-size="25pt" fo:letter-spacing="normal" fo:language="en" fo:country="US" fo:font-style="normal" style:text-underline-style="none" fo:font-weight="bold" fo:background-color="transparent" style:font-name-asian="Cambria1" style:font-size-asian="25pt" style:font-style-asian="normal" style:font-weight-asian="bold" style:font-name-complex="Cambria" style:font-size-complex="25pt" style:font-style-complex="normal" style:font-weight-complex="bold"/>
    </style:style>
    <style:style style:name="T52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mbria" fo:font-size="26pt" fo:letter-spacing="normal" fo:language="en" fo:country="US" fo:font-style="italic" style:text-underline-style="none" fo:font-weight="bold" fo:background-color="transparent" style:font-name-asian="Cambria1" style:font-size-asian="26pt" style:font-style-asian="italic" style:font-weight-asian="bold" style:font-name-complex="Cambria" style:font-size-complex="26pt" style:font-style-complex="italic" style:font-weight-complex="bold"/>
    </style:style>
    <style:style style:name="T53" style:family="text">
      <style:text-properties fo:font-variant="normal" fo:text-transform="none" fo:color="#e08a2e" loext:opacity="100%" style:text-outline="false" style:text-line-through-style="none" style:text-line-through-type="none" style:text-position="0% 100%" style:font-name="Calibri" fo:font-size="16pt" fo:letter-spacing="normal" fo:language="en" fo:country="US" fo:font-style="normal" style:text-underline-style="none" fo:font-weight="normal" fo:background-color="transparent" style:font-name-asian="Calibri2" style:font-size-asian="16pt" style:font-style-asian="normal" style:font-weight-asian="normal" style:font-name-complex="Calibri" style:font-size-complex="16pt" style:font-style-complex="normal" style:font-weight-complex="normal"/>
    </style:style>
    <style:style style:name="T54" style:family="text">
      <style:text-properties fo:font-variant="normal" fo:text-transform="none" fo:color="#ffffff" loext:opacity="100%" style:text-outline="false" style:text-line-through-style="none" style:text-line-through-type="none" style:text-position="0% 100%" style:font-name="Calibri" fo:font-size="20pt" fo:letter-spacing="normal" fo:language="en" fo:country="US" fo:font-style="normal" style:text-underline-style="none" fo:font-weight="bold" fo:background-color="transparent" style:font-name-asian="Calibri2" style:font-size-asian="20pt" style:font-style-asian="normal" style:font-weight-asian="bold" style:font-name-complex="Calibri" style:font-size-complex="20pt" style:font-style-complex="normal" style:font-weight-complex="bold"/>
    </style:style>
    <style:style style:name="T55" style:family="text">
      <style:text-properties fo:font-variant="normal" fo:text-transform="none" fo:color="#cadcfc" loext:opacity="100%" style:text-outline="false" style:text-line-through-style="none" style:text-line-through-type="none" style:text-position="0% 100%" style:font-name="Calibri" fo:font-size="14pt" fo:letter-spacing="normal" fo:language="en" fo:country="US" fo:font-style="normal" style:text-underline-style="none" fo:font-weight="normal" fo:background-color="transparent" style:font-name-asian="Calibri2" style:font-size-asian="14pt" style:font-style-asian="normal" style:font-weight-asian="normal" style:font-name-complex="Calibri" style:font-size-complex="14pt" style:font-style-complex="normal" style:font-weight-complex="normal"/>
    </style:style>
    <text:list-style style:name="L1">
      <text:list-level-style-number text:level="1" style:num-format="">
        <style:list-level-properties text:min-label-width="0.6cm"/>
        <style:text-properties fo:color="#e08a2e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fo:color="#fffff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4">
      <text:list-level-style-number text:level="1" style:num-format="">
        <style:list-level-properties text:min-label-width="0.6cm"/>
        <style:text-properties fo:color="#cadcfc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5">
      <text:list-level-style-number text:level="1" style:num-format="">
        <style:list-level-properties text:min-label-width="0.6cm"/>
        <style:text-properties fo:color="#8fa3bd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6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7">
      <text:list-level-style-bullet text:level="1" text:bullet-char="●">
        <style:list-level-properties text:min-label-width="0.6cm"/>
        <style:text-properties fo:font-family="OpenSymbol" style:use-window-font-color="true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8">
      <text:list-level-style-bullet text:level="1" text:bullet-char="●">
        <style:list-level-properties text:min-label-width="0.6cm"/>
        <style:text-properties fo:font-family="OpenSymbol" fo:color="#000000" fo:font-size="100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9">
      <text:list-level-style-number text:level="1" style:num-format="">
        <style:list-level-properties text:min-label-width="0.6cm"/>
        <style:text-properties fo:color="#1e7a6b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0">
      <text:list-level-style-number text:level="1" style:num-format="">
        <style:list-level-properties text:min-label-width="0.6cm"/>
        <style:text-properties fo:color="#152a47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1">
      <text:list-level-style-number text:level="1" style:num-format="">
        <style:list-level-properties text:min-label-width="0.6cm"/>
        <style:text-properties fo:color="#46566b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2">
      <text:list-level-style-number text:level="1" style:num-format="">
        <style:list-level-properties text:min-label-width="0.6cm"/>
        <style:text-properties fo:color="#8a98a8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3">
      <text:list-level-style-number text:level="1" style:num-format="">
        <style:list-level-properties text:min-label-width="0.6cm"/>
        <style:text-properties fo:color="#27456f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14">
      <text:list-level-style-number text:level="1" style:num-format="">
        <style:list-level-properties text:min-label-width="0.6cm"/>
        <style:text-properties fo:color="#000000" fo:font-size="100%"/>
      </text:list-level-style-number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>
        <draw:custom-shape draw:name="Text 0" draw:style-name="gr1" draw:text-style-name="P2" draw:layer="layout" svg:width="21.589cm" svg:height="0.888cm" svg:x="2.159cm" svg:y="3.683cm">
          <text:p text:style-name="P1"><text:span text:style-name="T1">TAP · THE APPRENTICE PROGRAMME · YASHADA, PUN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2" draw:text-style-name="P4" draw:layer="layout" svg:width="21.843cm" svg:height="4.825cm" svg:x="2.159cm" svg:y="5.08cm">
          <text:p text:style-name="P3"><text:span text:style-name="T2">The Role of Technology</text:span></text:p>
          <text:p text:style-name="P3"><text:span text:style-name="T2">in Educatio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" draw:style-name="gr3" draw:text-style-name="P2" draw:layer="layout" svg:width="21.843cm" svg:height="1.523cm" svg:x="2.159cm" svg:y="10.033cm">
          <text:p text:style-name="P1"><text:span text:style-name="T3">Shaping the future of Bhara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" draw:style-name="gr4" draw:text-style-name="P5" draw:layer="layout" svg:width="2.793cm" svg:height="0.088cm" svg:x="2.159cm" svg:y="12.319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" draw:style-name="gr5" draw:text-style-name="P2" draw:layer="layout" svg:width="17.779cm" svg:height="2.412cm" svg:x="2.159cm" svg:y="13.081cm">
          <text:p text:style-name="P1"><text:span text:style-name="T4">Yogesh Powar</text:span></text:p>
          <text:p text:style-name="P1"><text:span text:style-name="T5">CTO, InCred Money <text:s/>· <text:s/>28 July 2026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6" draw:text-style-name="P2" draw:layer="layout" svg:width="10.159cm" svg:height="0.761cm" svg:x="1.778cm" svg:y="17.577cm">
          <text:p text:style-name="P1"><text:span text:style-name="T6">CC BY-SA 4.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6" draw:style-name="gr7" draw:text-style-name="P7" draw:layer="layout" svg:width="10.159cm" svg:height="0.761cm" svg:x="21.92cm" svg:y="17.577cm">
          <text:p text:style-name="P6"><text:span text:style-name="T6">Slide 1 / 1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1" presentation:class="page"/>
          <draw:frame draw:name="Notes Placeholder 2" presentation:style-name="pr1" draw:text-style-name="P9" draw:layer="layout" svg:width="15.239cm" svg:height="10cm" svg:x="1.905cm" svg:y="12.224cm" presentation:class="notes" presentation:user-transformed="true">
            <draw:text-box>
              <text:p><text:span text:style-name="T7">MAIN MESSAGE: Set the frame — this is a talk about technology, education and Bharat, told through one person's journey.</text:span></text:p>
              <text:p><text:span text:style-name="T7"/></text:p>
              <text:p><text:span text:style-name="T7">Open warmly: "Respected guests, dignitaries, fellow partners, teachers and students — good morning."</text:span></text:p>
              <text:p><text:span text:style-name="T7"/></text:p>
              <text:p><text:span text:style-name="T7">Say the title out loud. Pause on the word "Bharat" — that is the word the room should carry into the next ten minutes.</text:span></text:p>
              <text:p><text:span text:style-name="T7"/></text:p>
              <text:p><text:span text:style-name="T7">PAUSE 2 seconds before moving on.</text:span></text:p>
              <text:p><text:span text:style-name="T7"/></text:p>
              <text:p><text:span text:style-name="T7">TRANSITION: "Before I begin, a few words about who is standing in front of you."</text:span></text:p>
              <text:p><text:span text:style-name="T7"/></text:p>
              <text:p text:style-name="P8"><text:span text:style-name="T7">TIMING: ~45 seconds.</text:span></text:p>
            </draw:text-box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8"><text:page-number>&lt;number&gt;</text:page-number></text:span></text:p>
            </draw:text-box>
          </draw:frame>
        </presentation:notes>
      </draw:page>
      <draw:page draw:name="page2" draw:style-name="dp3" draw:master-page-name="DEFAULT">
        <draw:custom-shape draw:name="Text 0" draw:style-name="gr9" draw:text-style-name="P2" draw:layer="layout" svg:width="30.225cm" svg:height="0.812cm" svg:x="1.778cm" svg:y="1.321cm">
          <text:p text:style-name="P1"><text:span text:style-name="T9">INTRODUCTIO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10" draw:text-style-name="P2" draw:layer="layout" svg:width="30.225cm" svg:height="2.539cm" svg:x="1.778cm" svg:y="2.413cm">
          <text:p text:style-name="P1"><text:span text:style-name="T10">Where I come from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" draw:style-name="gr11" draw:text-style-name="P12" draw:layer="layout" svg:width="0.075cm" svg:height="9.092cm" svg:x="2.807cm" svg:y="5.842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" draw:style-name="gr12" draw:text-style-name="P13" draw:layer="layout" svg:width="1.828cm" svg:height="1.828cm" svg:x="1.93cm" svg:y="5.055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0" draw:style-name="gr13" draw:text-style-name="P14" draw:layer="layout" svg:width="1.066cm" svg:height="1.066cm" svg:x="2.311cm" svg:y="5.436cm">
          <draw:image xlink:href="Pictures/10000001000002000000020063750977.png" xlink:type="simple" xlink:show="embed" xlink:actuate="onLoad" draw:mime-type="image/png">
            <text:p/>
          </draw:image>
          <svg:desc>/home/claude/assets/school.png</svg:desc>
        </draw:frame>
        <draw:custom-shape draw:name="Text 4" draw:style-name="gr14" draw:text-style-name="P2" draw:layer="layout" svg:width="16.255cm" svg:height="1.066cm" svg:x="4.42cm" svg:y="4.953cm">
          <text:p text:style-name="P1"><text:span text:style-name="T11">Kolhapur, then Sainik School, Satar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15" draw:text-style-name="P2" draw:layer="layout" svg:width="16.763cm" svg:height="1.015cm" svg:x="4.42cm" svg:y="6.02cm">
          <text:p text:style-name="P1"><text:span text:style-name="T12">Where the discipline came from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6" draw:style-name="gr12" draw:text-style-name="P13" draw:layer="layout" svg:width="1.828cm" svg:height="1.828cm" svg:x="1.93cm" svg:y="8.001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1" draw:style-name="gr13" draw:text-style-name="P14" draw:layer="layout" svg:width="1.066cm" svg:height="1.066cm" svg:x="2.311cm" svg:y="8.382cm">
          <draw:image xlink:href="Pictures/1000000100000200000002003734280B.png" xlink:type="simple" xlink:show="embed" xlink:actuate="onLoad" draw:mime-type="image/png">
            <text:p/>
          </draw:image>
          <svg:desc>/home/claude/assets/university.png</svg:desc>
        </draw:frame>
        <draw:custom-shape draw:name="Text 7" draw:style-name="gr16" draw:text-style-name="P2" draw:layer="layout" svg:width="16.255cm" svg:height="1.066cm" svg:x="4.42cm" svg:y="7.899cm">
          <text:p text:style-name="P1"><text:span text:style-name="T11">IIT Bombay — MTech, Computer Scienc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8" draw:style-name="gr17" draw:text-style-name="P2" draw:layer="layout" svg:width="16.763cm" svg:height="1.015cm" svg:x="4.42cm" svg:y="8.966cm">
          <text:p text:style-name="P1"><text:span text:style-name="T12">Major in wireless networking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9" draw:style-name="gr12" draw:text-style-name="P13" draw:layer="layout" svg:width="1.828cm" svg:height="1.828cm" svg:x="1.93cm" svg:y="10.947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2" draw:style-name="gr13" draw:text-style-name="P14" draw:layer="layout" svg:width="1.066cm" svg:height="1.066cm" svg:x="2.311cm" svg:y="11.328cm">
          <draw:image xlink:href="Pictures/1000000100000200000002000B3F15BC.png" xlink:type="simple" xlink:show="embed" xlink:actuate="onLoad" draw:mime-type="image/png">
            <text:p/>
          </draw:image>
          <svg:desc>/home/claude/assets/chip.png</svg:desc>
        </draw:frame>
        <draw:custom-shape draw:name="Text 10" draw:style-name="gr18" draw:text-style-name="P2" draw:layer="layout" svg:width="16.255cm" svg:height="1.066cm" svg:x="4.42cm" svg:y="10.846cm">
          <text:p text:style-name="P1"><text:span text:style-name="T11">7.5 years in semiconductor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1" draw:style-name="gr19" draw:text-style-name="P2" draw:layer="layout" svg:width="16.763cm" svg:height="1.015cm" svg:x="4.42cm" svg:y="11.913cm">
          <text:p text:style-name="P1"><text:span text:style-name="T12">Wireless technology, before the leap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2" draw:style-name="gr12" draw:text-style-name="P13" draw:layer="layout" svg:width="1.828cm" svg:height="1.828cm" svg:x="1.93cm" svg:y="13.894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3" draw:style-name="gr13" draw:text-style-name="P14" draw:layer="layout" svg:width="1.066cm" svg:height="1.066cm" svg:x="2.311cm" svg:y="14.275cm">
          <draw:image xlink:href="Pictures/100000010000020000000200A4793CCE.png" xlink:type="simple" xlink:show="embed" xlink:actuate="onLoad" draw:mime-type="image/png">
            <text:p/>
          </draw:image>
          <svg:desc>/home/claude/assets/rupee.png</svg:desc>
        </draw:frame>
        <draw:custom-shape draw:name="Text 13" draw:style-name="gr20" draw:text-style-name="P2" draw:layer="layout" svg:width="16.255cm" svg:height="1.066cm" svg:x="4.42cm" svg:y="13.792cm">
          <text:p text:style-name="P1"><text:span text:style-name="T11">2015: Orowealth <text:s/>→ <text:s/>2023: CTO, InCred Money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4" draw:style-name="gr21" draw:text-style-name="P2" draw:layer="layout" svg:width="16.763cm" svg:height="1.015cm" svg:x="4.42cm" svg:y="14.859cm">
          <text:p text:style-name="P1"><text:span text:style-name="T12">Built with hostel wingmates; acquired after seven year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5" draw:style-name="gr12" draw:text-style-name="P13" draw:layer="layout" svg:width="10.362cm" svg:height="9.905cm" svg:x="21.717cm" svg:y="4.953cm">
          <text:p/>
          <draw:enhanced-geometry draw:mirror-horizontal="false" draw:mirror-vertical="false" draw:text-areas="?f5 ?f5 ?f6 ?f7" svg:viewBox="0 0 0 0" draw:type="ooxml-roundRect" draw:modifiers="3590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Text 16" draw:style-name="gr22" draw:text-style-name="P2" draw:layer="layout" svg:width="8.381cm" svg:height="0.761cm" svg:x="22.733cm" svg:y="5.842cm">
          <text:p text:style-name="P1"><text:span text:style-name="T13">OFF THE CLOCK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7" draw:style-name="gr23" draw:text-style-name="P15" draw:layer="layout" svg:width="1.98cm" svg:height="1.98cm" svg:x="22.758cm" svg:y="7.518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4" draw:style-name="gr13" draw:text-style-name="P14" draw:layer="layout" svg:width="1.117cm" svg:height="1.117cm" svg:x="23.19cm" svg:y="7.95cm">
          <draw:image xlink:href="Pictures/100000010000020000000200262DECEA.png" xlink:type="simple" xlink:show="embed" xlink:actuate="onLoad" draw:mime-type="image/png">
            <text:p/>
          </draw:image>
          <svg:desc>/home/claude/assets/running.png</svg:desc>
        </draw:frame>
        <draw:custom-shape draw:name="Text 18" draw:style-name="gr24" draw:text-style-name="P17" draw:layer="layout" svg:width="6.349cm" svg:height="2.285cm" svg:x="25.273cm" svg:y="7.366cm">
          <text:p text:style-name="P16"><text:span text:style-name="T14">Marathon runner,</text:span></text:p>
          <text:p text:style-name="P16"><text:span text:style-name="T14">turned triathlet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9" draw:style-name="gr23" draw:text-style-name="P15" draw:layer="layout" svg:width="1.98cm" svg:height="1.98cm" svg:x="22.758cm" svg:y="11.201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5" draw:style-name="gr13" draw:text-style-name="P14" draw:layer="layout" svg:width="1.117cm" svg:height="1.117cm" svg:x="23.19cm" svg:y="11.633cm">
          <draw:image xlink:href="Pictures/100000010000020000000200706672F6.png" xlink:type="simple" xlink:show="embed" xlink:actuate="onLoad" draw:mime-type="image/png">
            <text:p/>
          </draw:image>
          <svg:desc>/home/claude/assets/yoga.png</svg:desc>
        </draw:frame>
        <draw:custom-shape draw:name="Text 20" draw:style-name="gr25" draw:text-style-name="P17" draw:layer="layout" svg:width="6.349cm" svg:height="2.285cm" svg:x="25.273cm" svg:y="11.049cm">
          <text:p text:style-name="P16"><text:span text:style-name="T14">Yoga practitioner</text:span></text:p>
          <text:p text:style-name="P16"><text:span text:style-name="T14">and yoga teache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1" draw:style-name="gr26" draw:text-style-name="P2" draw:layer="layout" svg:width="10.159cm" svg:height="0.761cm" svg:x="1.778cm" svg:y="17.577cm">
          <text:p text:style-name="P1"><text:span text:style-name="T15">CC BY-SA 4.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22" draw:style-name="gr27" draw:text-style-name="P7" draw:layer="layout" svg:width="10.159cm" svg:height="0.761cm" svg:x="21.92cm" svg:y="17.577cm">
          <text:p text:style-name="P6"><text:span text:style-name="T15">Slide 2 / 1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2" presentation:class="page"/>
          <draw:frame draw:name="Notes Placeholder 2" presentation:style-name="pr1" draw:text-style-name="P9" draw:layer="layout" svg:width="15.239cm" svg:height="10cm" svg:x="1.905cm" svg:y="12.224cm" presentation:class="notes" presentation:user-transformed="true">
            <draw:text-box>
              <text:p><text:span text:style-name="T7">MAIN MESSAGE: Credibility, briefly — and a signal to the students that no path is a straight line.</text:span></text:p>
              <text:p><text:span text:style-name="T7"/></text:p>
              <text:p><text:span text:style-name="T7">Move fast down the timeline; do not read the sub-lines, they are for the audience's eyes.</text:span></text:p>
              <text:p><text:span text:style-name="T7"/></text:p>
              <text:p><text:span text:style-name="T7">EMPHASIS: "A couple of hostel wingmates and I started Orowealth in 2015. Seven years later it was acquired and became InCred Money."</text:span></text:p>
              <text:p><text:span text:style-name="T7"/></text:p>
              <text:p><text:span text:style-name="T7">The right-hand card is deliberate — mention the running and the yoga in one sentence. It tells students that a technology career is not the whole of a life.</text:span></text:p>
              <text:p><text:span text:style-name="T7"/></text:p>
              <text:p><text:span text:style-name="T7">TRANSITION: "Everything I do rests on three beliefs."</text:span></text:p>
              <text:p><text:span text:style-name="T7"/></text:p>
              <text:p text:style-name="P8"><text:span text:style-name="T7">TIMING: ~60 seconds.</text:span></text:p>
            </draw:text-box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8"><text:page-number>&lt;number&gt;</text:page-number></text:span></text:p>
            </draw:text-box>
          </draw:frame>
        </presentation:notes>
      </draw:page>
      <draw:page draw:name="page3" draw:style-name="dp3" draw:master-page-name="DEFAULT">
        <draw:custom-shape draw:name="Text 0" draw:style-name="gr28" draw:text-style-name="P2" draw:layer="layout" svg:width="30.225cm" svg:height="0.812cm" svg:x="1.778cm" svg:y="1.321cm">
          <text:p text:style-name="P1"><text:span text:style-name="T9">WHAT I STAND O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29" draw:text-style-name="P2" draw:layer="layout" svg:width="30.225cm" svg:height="2.539cm" svg:x="1.778cm" svg:y="2.413cm">
          <text:p text:style-name="P1"><text:span text:style-name="T10">Three things I believ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" draw:style-name="gr12" draw:text-style-name="P13" draw:layer="layout" svg:width="9.422cm" svg:height="8cm" svg:x="1.778cm" svg:y="5.969cm">
          <text:p/>
          <draw:enhanced-geometry draw:mirror-horizontal="false" draw:mirror-vertical="false" draw:text-areas="?f5 ?f5 ?f6 ?f7" svg:viewBox="0 0 0 0" draw:type="ooxml-roundRect" draw:modifiers="444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3" draw:style-name="gr23" draw:text-style-name="P15" draw:layer="layout" svg:width="2.285cm" svg:height="2.285cm" svg:x="2.972cm" svg:y="6.985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0" draw:style-name="gr13" draw:text-style-name="P14" draw:layer="layout" svg:width="1.269cm" svg:height="1.269cm" svg:x="3.48cm" svg:y="7.493cm">
          <draw:image xlink:href="Pictures/100000010000020000000200A4B83F0B.png" xlink:type="simple" xlink:show="embed" xlink:actuate="onLoad" draw:mime-type="image/png">
            <text:p/>
          </draw:image>
          <svg:desc>/home/claude/assets/seedling.png</svg:desc>
        </draw:frame>
        <draw:custom-shape draw:name="Text 4" draw:style-name="gr30" draw:text-style-name="P2" draw:layer="layout" svg:width="7.136cm" svg:height="1.396cm" svg:x="2.921cm" svg:y="9.652cm">
          <text:p text:style-name="P1"><text:span text:style-name="T16">Potential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31" draw:text-style-name="P19" draw:layer="layout" svg:width="7.39cm" svg:height="2.539cm" svg:x="2.921cm" svg:y="11.176cm">
          <text:p text:style-name="P18"><text:span text:style-name="T17">Every single individual</text:span></text:p>
          <text:p text:style-name="P18"><text:span text:style-name="T17">has it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6" draw:style-name="gr12" draw:text-style-name="P13" draw:layer="layout" svg:width="9.422cm" svg:height="8cm" svg:x="12.217cm" svg:y="5.969cm">
          <text:p/>
          <draw:enhanced-geometry draw:mirror-horizontal="false" draw:mirror-vertical="false" draw:text-areas="?f5 ?f5 ?f6 ?f7" svg:viewBox="0 0 0 0" draw:type="ooxml-roundRect" draw:modifiers="444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7" draw:style-name="gr23" draw:text-style-name="P15" draw:layer="layout" svg:width="2.285cm" svg:height="2.285cm" svg:x="13.411cm" svg:y="6.985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1" draw:style-name="gr13" draw:text-style-name="P14" draw:layer="layout" svg:width="1.269cm" svg:height="1.269cm" svg:x="13.919cm" svg:y="7.493cm">
          <draw:image xlink:href="Pictures/10000001000002000000020051351086.png" xlink:type="simple" xlink:show="embed" xlink:actuate="onLoad" draw:mime-type="image/png">
            <text:p/>
          </draw:image>
          <svg:desc>/home/claude/assets/compass.png</svg:desc>
        </draw:frame>
        <draw:custom-shape draw:name="Text 8" draw:style-name="gr32" draw:text-style-name="P2" draw:layer="layout" svg:width="7.136cm" svg:height="1.396cm" svg:x="13.36cm" svg:y="9.652cm">
          <text:p text:style-name="P1"><text:span text:style-name="T18">Choic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33" draw:text-style-name="P19" draw:layer="layout" svg:width="7.39cm" svg:height="2.539cm" svg:x="13.36cm" svg:y="11.176cm">
          <text:p text:style-name="P18"><text:span text:style-name="T17">You can always pick only</text:span></text:p>
          <text:p text:style-name="P18"><text:span text:style-name="T17">the good from what</text:span></text:p>
          <text:p text:style-name="P18"><text:span text:style-name="T17">surrounds you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0" draw:style-name="gr12" draw:text-style-name="P13" draw:layer="layout" svg:width="9.422cm" svg:height="8cm" svg:x="22.657cm" svg:y="5.969cm">
          <text:p/>
          <draw:enhanced-geometry draw:mirror-horizontal="false" draw:mirror-vertical="false" draw:text-areas="?f5 ?f5 ?f6 ?f7" svg:viewBox="0 0 0 0" draw:type="ooxml-roundRect" draw:modifiers="444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11" draw:style-name="gr23" draw:text-style-name="P15" draw:layer="layout" svg:width="2.285cm" svg:height="2.285cm" svg:x="23.851cm" svg:y="6.985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2" draw:style-name="gr13" draw:text-style-name="P14" draw:layer="layout" svg:width="1.269cm" svg:height="1.269cm" svg:x="24.359cm" svg:y="7.493cm">
          <draw:image xlink:href="Pictures/1000000100000200000002003D7D4D4C.png" xlink:type="simple" xlink:show="embed" xlink:actuate="onLoad" draw:mime-type="image/png">
            <text:p/>
          </draw:image>
          <svg:desc>/home/claude/assets/infinity.png</svg:desc>
        </draw:frame>
        <draw:custom-shape draw:name="Text 12" draw:style-name="gr34" draw:text-style-name="P2" draw:layer="layout" svg:width="7.136cm" svg:height="1.396cm" svg:x="23.8cm" svg:y="9.652cm">
          <text:p text:style-name="P1"><text:span text:style-name="T19">Advait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3" draw:style-name="gr35" draw:text-style-name="P19" draw:layer="layout" svg:width="7.39cm" svg:height="2.539cm" svg:x="23.8cm" svg:y="11.176cm">
          <text:p text:style-name="P18"><text:span text:style-name="T17">All in one,</text:span></text:p>
          <text:p text:style-name="P18"><text:span text:style-name="T17">and one in all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4" draw:style-name="gr36" draw:text-style-name="P2" draw:layer="layout" svg:width="10.159cm" svg:height="0.761cm" svg:x="1.778cm" svg:y="17.577cm">
          <text:p text:style-name="P1"><text:span text:style-name="T15">CC BY-SA 4.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5" draw:style-name="gr37" draw:text-style-name="P7" draw:layer="layout" svg:width="10.159cm" svg:height="0.761cm" svg:x="21.92cm" svg:y="17.577cm">
          <text:p text:style-name="P6"><text:span text:style-name="T15">Slide 3 / 1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3" presentation:class="page"/>
          <draw:frame draw:name="Notes Placeholder 2" presentation:style-name="pr1" draw:text-style-name="P9" draw:layer="layout" svg:width="15.239cm" svg:height="10cm" svg:x="1.905cm" svg:y="12.224cm" presentation:class="notes" presentation:user-transformed="true">
            <draw:text-box>
              <text:p><text:span text:style-name="T7">MAIN MESSAGE: My starting assumptions about people — everything after this follows from them.</text:span></text:p>
              <text:p><text:span text:style-name="T7"/></text:p>
              <text:p><text:span text:style-name="T7">Say each belief in your own words, one breath each. Do not elaborate on all three; pick ONE to expand — usually "Potential", because the room is full of apprentices.</text:span></text:p>
              <text:p><text:span text:style-name="T7"/></text:p>
              <text:p><text:span text:style-name="T7">EMPHASIS on Advaita: "all in one, and one in all" — say it slowly, then stop. PAUSE 2 seconds.</text:span></text:p>
              <text:p><text:span text:style-name="T7"/></text:p>
              <text:p><text:span text:style-name="T7">TRANSITION: "With that, let me come to the subject of today — the role of technology in education."</text:span></text:p>
              <text:p><text:span text:style-name="T7"/></text:p>
              <text:p text:style-name="P8"><text:span text:style-name="T7">TIMING: ~60 seconds.</text:span></text:p>
            </draw:text-box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8"><text:page-number>&lt;number&gt;</text:page-number></text:span></text:p>
            </draw:text-box>
          </draw:frame>
        </presentation:notes>
      </draw:page>
      <draw:page draw:name="page4" draw:style-name="dp4" draw:master-page-name="DEFAULT">
        <draw:custom-shape draw:name="Text 0" draw:style-name="gr38" draw:text-style-name="P2" draw:layer="layout" svg:width="30.225cm" svg:height="0.812cm" svg:x="1.778cm" svg:y="1.321cm">
          <text:p text:style-name="P1"><text:span text:style-name="T1">THE OPPORTUNITY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39" draw:text-style-name="P21" draw:layer="layout" svg:width="30.225cm" svg:height="3.301cm" svg:x="1.778cm" svg:y="2.413cm">
          <text:p text:style-name="P20"><text:span text:style-name="T20">Every time technology reaches the masses,</text:span></text:p>
          <text:p text:style-name="P20"><text:span text:style-name="T20">disruption follow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" draw:style-name="gr4" draw:text-style-name="P5" draw:layer="layout" svg:width="25.653cm" svg:height="0.06cm" svg:x="4.064cm" svg:y="9.495cm">
          <text:p/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3" draw:style-name="gr4" draw:text-style-name="P5" draw:layer="layout" svg:width="2.336cm" svg:height="2.336cm" svg:x="2.896cm" svg:y="8.357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0" draw:style-name="gr13" draw:text-style-name="P14" draw:layer="layout" svg:width="1.495cm" svg:height="1.495cm" svg:x="3.316cm" svg:y="8.777cm">
          <draw:image xlink:href="Pictures/100000010000020000000200D14A2B85.png" xlink:type="simple" xlink:show="embed" xlink:actuate="onLoad" draw:mime-type="image/png">
            <text:p/>
          </draw:image>
          <svg:desc>/home/claude/assets/press.png</svg:desc>
        </draw:frame>
        <draw:custom-shape draw:name="Text 4" draw:style-name="gr40" draw:text-style-name="P23" draw:layer="layout" svg:width="5.079cm" svg:height="1.904cm" svg:x="1.524cm" svg:y="11.506cm">
          <text:p text:style-name="P22"><text:span text:style-name="T21">Printing</text:span></text:p>
          <text:p text:style-name="P22"><text:span text:style-name="T21">pres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5" draw:style-name="gr4" draw:text-style-name="P5" draw:layer="layout" svg:width="2.336cm" svg:height="2.336cm" svg:x="8.026cm" svg:y="8.357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1" draw:style-name="gr13" draw:text-style-name="P14" draw:layer="layout" svg:width="1.495cm" svg:height="1.495cm" svg:x="8.447cm" svg:y="8.777cm">
          <draw:image xlink:href="Pictures/1000000100000200000002008E8DD079.png" xlink:type="simple" xlink:show="embed" xlink:actuate="onLoad" draw:mime-type="image/png">
            <text:p/>
          </draw:image>
          <svg:desc>/home/claude/assets/radio.png</svg:desc>
        </draw:frame>
        <draw:custom-shape draw:name="Text 6" draw:style-name="gr41" draw:text-style-name="P23" draw:layer="layout" svg:width="5.079cm" svg:height="1.904cm" svg:x="6.655cm" svg:y="11.506cm">
          <text:p text:style-name="P22"><text:span text:style-name="T21">Radi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7" draw:style-name="gr4" draw:text-style-name="P5" draw:layer="layout" svg:width="2.336cm" svg:height="2.336cm" svg:x="13.157cm" svg:y="8.357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2" draw:style-name="gr13" draw:text-style-name="P14" draw:layer="layout" svg:width="1.495cm" svg:height="1.495cm" svg:x="13.578cm" svg:y="8.777cm">
          <draw:image xlink:href="Pictures/1000000100000200000002009DAD14F1.png" xlink:type="simple" xlink:show="embed" xlink:actuate="onLoad" draw:mime-type="image/png">
            <text:p/>
          </draw:image>
          <svg:desc>/home/claude/assets/tv.png</svg:desc>
        </draw:frame>
        <draw:custom-shape draw:name="Text 8" draw:style-name="gr42" draw:text-style-name="P23" draw:layer="layout" svg:width="5.079cm" svg:height="1.904cm" svg:x="11.786cm" svg:y="11.506cm">
          <text:p text:style-name="P22"><text:span text:style-name="T21">Televisio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9" draw:style-name="gr4" draw:text-style-name="P5" draw:layer="layout" svg:width="2.336cm" svg:height="2.336cm" svg:x="18.288cm" svg:y="8.357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3" draw:style-name="gr13" draw:text-style-name="P14" draw:layer="layout" svg:width="1.495cm" svg:height="1.495cm" svg:x="18.709cm" svg:y="8.777cm">
          <draw:image xlink:href="Pictures/1000000100000200000002006DF6CEB2.png" xlink:type="simple" xlink:show="embed" xlink:actuate="onLoad" draw:mime-type="image/png">
            <text:p/>
          </draw:image>
          <svg:desc>/home/claude/assets/globe.png</svg:desc>
        </draw:frame>
        <draw:custom-shape draw:name="Text 10" draw:style-name="gr43" draw:text-style-name="P23" draw:layer="layout" svg:width="5.079cm" svg:height="1.904cm" svg:x="16.916cm" svg:y="11.506cm">
          <text:p text:style-name="P22"><text:span text:style-name="T21">Internet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1" draw:style-name="gr4" draw:text-style-name="P5" draw:layer="layout" svg:width="2.336cm" svg:height="2.336cm" svg:x="23.419cm" svg:y="8.357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4" draw:style-name="gr13" draw:text-style-name="P14" draw:layer="layout" svg:width="1.495cm" svg:height="1.495cm" svg:x="23.839cm" svg:y="8.777cm">
          <draw:image xlink:href="Pictures/10000001000002000000020065F51B79.png" xlink:type="simple" xlink:show="embed" xlink:actuate="onLoad" draw:mime-type="image/png">
            <text:p/>
          </draw:image>
          <svg:desc>/home/claude/assets/chain.png</svg:desc>
        </draw:frame>
        <draw:custom-shape draw:name="Text 12" draw:style-name="gr44" draw:text-style-name="P23" draw:layer="layout" svg:width="5.079cm" svg:height="1.904cm" svg:x="22.047cm" svg:y="11.506cm">
          <text:p text:style-name="P22"><text:span text:style-name="T21">Blockchai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3" draw:style-name="gr45" draw:text-style-name="P24" draw:layer="layout" svg:width="2.945cm" svg:height="2.945cm" svg:x="28.245cm" svg:y="8.052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5" draw:style-name="gr13" draw:text-style-name="P14" draw:layer="layout" svg:width="1.885cm" svg:height="1.885cm" svg:x="28.775cm" svg:y="8.582cm">
          <draw:image xlink:href="Pictures/100000010000020000000200B68FED06.png" xlink:type="simple" xlink:show="embed" xlink:actuate="onLoad" draw:mime-type="image/png">
            <text:p/>
          </draw:image>
          <svg:desc>/home/claude/assets/brain_w.png</svg:desc>
        </draw:frame>
        <draw:custom-shape draw:name="Text 14" draw:style-name="gr46" draw:text-style-name="P26" draw:layer="layout" svg:width="5.079cm" svg:height="1.904cm" svg:x="27.178cm" svg:y="11.506cm">
          <text:p text:style-name="P25"><text:span text:style-name="T22">AI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5" draw:style-name="gr47" draw:text-style-name="P2" draw:layer="layout" svg:width="30.225cm" svg:height="1.269cm" svg:x="1.778cm" svg:y="14.605cm">
          <text:p text:style-name="P1"><text:span text:style-name="T23">A breakthrough starts in very few hands. <text:s/>The disruption begins when it reaches everyon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6" draw:style-name="gr48" draw:text-style-name="P2" draw:layer="layout" svg:width="10.159cm" svg:height="0.761cm" svg:x="1.778cm" svg:y="17.577cm">
          <text:p text:style-name="P1"><text:span text:style-name="T6">CC BY-SA 4.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7" draw:style-name="gr49" draw:text-style-name="P7" draw:layer="layout" svg:width="10.159cm" svg:height="0.761cm" svg:x="21.92cm" svg:y="17.577cm">
          <text:p text:style-name="P6"><text:span text:style-name="T6">Slide 4 / 1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4" presentation:class="page"/>
          <draw:frame draw:name="Notes Placeholder 2" presentation:style-name="pr1" draw:text-style-name="P9" draw:layer="layout" svg:width="15.239cm" svg:height="10cm" svg:x="1.905cm" svg:y="12.224cm" presentation:class="notes" presentation:user-transformed="true">
            <draw:text-box>
              <text:p><text:span text:style-name="T7">MAIN MESSAGE: This is a pattern, not a novelty. AI is the newest entry in a very old list.</text:span></text:p>
              <text:p><text:span text:style-name="T7"/></text:p>
              <text:p><text:span text:style-name="T7">Walk the timeline with your hand, left to right, naming each one. Keep the pace quick — the audience already knows these.</text:span></text:p>
              <text:p><text:span text:style-name="T7"/></text:p>
              <text:p><text:span text:style-name="T7">STOP at AI. Let the size difference on the slide do the work. PAUSE.</text:span></text:p>
              <text:p><text:span text:style-name="T7"/></text:p>
              <text:p><text:span text:style-name="T7">EMPHASIS: "Every one of these was, at first, in very few hands. The disruption happened when it reached the masses."</text:span></text:p>
              <text:p><text:span text:style-name="T7"/></text:p>
              <text:p><text:span text:style-name="T7">TRANSITION: "Let me tell you what that spread did for one friend of mine."</text:span></text:p>
              <text:p><text:span text:style-name="T7"/></text:p>
              <text:p text:style-name="P8"><text:span text:style-name="T7">TIMING: ~75 seconds.</text:span></text:p>
            </draw:text-box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8"><text:page-number>&lt;number&gt;</text:page-number></text:span></text:p>
            </draw:text-box>
          </draw:frame>
        </presentation:notes>
      </draw:page>
      <draw:page draw:name="page5" draw:style-name="dp3" draw:master-page-name="DEFAULT">
        <draw:custom-shape draw:name="Text 0" draw:style-name="gr50" draw:text-style-name="P2" draw:layer="layout" svg:width="30.225cm" svg:height="0.812cm" svg:x="1.778cm" svg:y="1.321cm">
          <text:p text:style-name="P1"><text:span text:style-name="T9">A STORY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51" draw:text-style-name="P2" draw:layer="layout" svg:width="30.225cm" svg:height="2.539cm" svg:x="1.778cm" svg:y="2.413cm">
          <text:p text:style-name="P1"><text:span text:style-name="T24">The search for the next Ramanuja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0" draw:style-name="gr13" draw:text-style-name="P14" draw:layer="layout" svg:width="11.048cm" svg:height="10.667cm" svg:x="1.778cm" svg:y="5.207cm">
          <draw:image xlink:href="Pictures/1000000100000500000004D8F4F1EC04.png" xlink:type="simple" xlink:show="embed" xlink:actuate="onLoad" draw:mime-type="image/png">
            <text:p/>
          </draw:image>
          <svg:desc>/home/claude/assets/village.png</svg:desc>
        </draw:frame>
        <draw:custom-shape draw:name="Shape 2" draw:style-name="gr12" draw:text-style-name="P13" draw:layer="layout" svg:width="1.066cm" svg:height="1.066cm" svg:x="14.351cm" svg:y="5.232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3" draw:style-name="gr52" draw:text-style-name="P28" draw:layer="layout" svg:width="1.066cm" svg:height="1.066cm" svg:x="14.351cm" svg:y="5.232cm">
          <text:p text:style-name="P27"><text:span text:style-name="T25">1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" draw:style-name="gr53" draw:text-style-name="P2" draw:layer="layout" svg:width="16.001cm" svg:height="1.066cm" svg:x="15.926cm" svg:y="5.08cm">
          <text:p text:style-name="P1"><text:span text:style-name="T26">Village by villag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54" draw:text-style-name="P30" draw:layer="layout" svg:width="16.001cm" svg:height="2.031cm" svg:x="15.926cm" svg:y="6.248cm">
          <text:p text:style-name="P29"><text:span text:style-name="T27">Logic tests for rural students,</text:span></text:p>
          <text:p text:style-name="P29"><text:span text:style-name="T27">one school at a tim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6" draw:style-name="gr11" draw:text-style-name="P12" draw:layer="layout" svg:width="0.405cm" svg:height="1.828cm" svg:x="14.681cm" svg:y="6.553cm">
          <text:p/>
          <draw:enhanced-geometry draw:mirror-horizontal="false" draw:mirror-vertical="false" draw:text-areas="?f8 0 ?f9 ?f12" svg:viewBox="0 0 0 0" draw:type="ooxml-downArrow" draw:modifiers="50000 50000" draw:enhanced-path="M 0 ?f5 L ?f8 ?f5 ?f8 0 ?f9 0 ?f9 ?f5 ?f14 ?f5 ?f7 ?f13 Z N">
            <draw:equation draw:name="f0" draw:formula="min(logwidth,logheight)"/>
            <draw:equation draw:name="f1" draw:formula="100000*logheight/?f0 "/>
            <draw:equation draw:name="f2" draw:formula="if(0-$0 ,0,if(100000-$0 ,$0 ,100000))"/>
            <draw:equation draw:name="f3" draw:formula="if(0-$1 ,0,if(?f1 -$1 ,$1 ,?f1 ))"/>
            <draw:equation draw:name="f4" draw:formula="?f0 *?f3 /100000"/>
            <draw:equation draw:name="f5" draw:formula="logheight+0-?f4 "/>
            <draw:equation draw:name="f6" draw:formula="logwidth*?f2 /200000"/>
            <draw:equation draw:name="f7" draw:formula="logwidth/2"/>
            <draw:equation draw:name="f8" draw:formula="?f7 +0-?f6 "/>
            <draw:equation draw:name="f9" draw:formula="?f7 +?f6 -0"/>
            <draw:equation draw:name="f10" draw:formula="logwidth/2"/>
            <draw:equation draw:name="f11" draw:formula="?f8 *?f4 /?f10 "/>
            <draw:equation draw:name="f12" draw:formula="?f5 +?f11 -0"/>
            <draw:equation draw:name="f13" draw:formula="logheight"/>
            <draw:equation draw:name="f14" draw:formula="logwidth"/>
            <draw:handle draw:handle-position="?f8 0" draw:handle-range-x-maximum="100000" draw:handle-range-x-minimum="0"/>
            <draw:handle draw:handle-position="0 ?f5" draw:handle-range-y-maximum="?f1" draw:handle-range-y-minimum="0"/>
          </draw:enhanced-geometry>
        </draw:custom-shape>
        <draw:custom-shape draw:name="Shape 7" draw:style-name="gr12" draw:text-style-name="P13" draw:layer="layout" svg:width="1.066cm" svg:height="1.066cm" svg:x="14.351cm" svg:y="9.042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8" draw:style-name="gr55" draw:text-style-name="P28" draw:layer="layout" svg:width="1.066cm" svg:height="1.066cm" svg:x="14.351cm" svg:y="9.042cm">
          <text:p text:style-name="P27"><text:span text:style-name="T25">2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56" draw:text-style-name="P2" draw:layer="layout" svg:width="16.001cm" svg:height="1.066cm" svg:x="15.926cm" svg:y="8.89cm">
          <text:p text:style-name="P1"><text:span text:style-name="T26">Then COVID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0" draw:style-name="gr57" draw:text-style-name="P30" draw:layer="layout" svg:width="16.001cm" svg:height="2.031cm" svg:x="15.926cm" svg:y="10.058cm">
          <text:p text:style-name="P29"><text:span text:style-name="T27">A sceptic of online learning</text:span></text:p>
          <text:p text:style-name="P29"><text:span text:style-name="T27">had no choice but to move to screen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1" draw:style-name="gr11" draw:text-style-name="P12" draw:layer="layout" svg:width="0.405cm" svg:height="1.828cm" svg:x="14.681cm" svg:y="10.363cm">
          <text:p/>
          <draw:enhanced-geometry draw:mirror-horizontal="false" draw:mirror-vertical="false" draw:text-areas="?f8 0 ?f9 ?f12" svg:viewBox="0 0 0 0" draw:type="ooxml-downArrow" draw:modifiers="50000 50000" draw:enhanced-path="M 0 ?f5 L ?f8 ?f5 ?f8 0 ?f9 0 ?f9 ?f5 ?f14 ?f5 ?f7 ?f13 Z N">
            <draw:equation draw:name="f0" draw:formula="min(logwidth,logheight)"/>
            <draw:equation draw:name="f1" draw:formula="100000*logheight/?f0 "/>
            <draw:equation draw:name="f2" draw:formula="if(0-$0 ,0,if(100000-$0 ,$0 ,100000))"/>
            <draw:equation draw:name="f3" draw:formula="if(0-$1 ,0,if(?f1 -$1 ,$1 ,?f1 ))"/>
            <draw:equation draw:name="f4" draw:formula="?f0 *?f3 /100000"/>
            <draw:equation draw:name="f5" draw:formula="logheight+0-?f4 "/>
            <draw:equation draw:name="f6" draw:formula="logwidth*?f2 /200000"/>
            <draw:equation draw:name="f7" draw:formula="logwidth/2"/>
            <draw:equation draw:name="f8" draw:formula="?f7 +0-?f6 "/>
            <draw:equation draw:name="f9" draw:formula="?f7 +?f6 -0"/>
            <draw:equation draw:name="f10" draw:formula="logwidth/2"/>
            <draw:equation draw:name="f11" draw:formula="?f8 *?f4 /?f10 "/>
            <draw:equation draw:name="f12" draw:formula="?f5 +?f11 -0"/>
            <draw:equation draw:name="f13" draw:formula="logheight"/>
            <draw:equation draw:name="f14" draw:formula="logwidth"/>
            <draw:handle draw:handle-position="?f8 0" draw:handle-range-x-maximum="100000" draw:handle-range-x-minimum="0"/>
            <draw:handle draw:handle-position="0 ?f5" draw:handle-range-y-maximum="?f1" draw:handle-range-y-minimum="0"/>
          </draw:enhanced-geometry>
        </draw:custom-shape>
        <draw:custom-shape draw:name="Shape 12" draw:style-name="gr45" draw:text-style-name="P24" draw:layer="layout" svg:width="1.066cm" svg:height="1.066cm" svg:x="14.351cm" svg:y="12.852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custom-shape draw:name="Text 13" draw:style-name="gr58" draw:text-style-name="P28" draw:layer="layout" svg:width="1.066cm" svg:height="1.066cm" svg:x="14.351cm" svg:y="12.852cm">
          <text:p text:style-name="P27"><text:span text:style-name="T28">3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4" draw:style-name="gr59" draw:text-style-name="P2" draw:layer="layout" svg:width="16.001cm" svg:height="1.066cm" svg:x="15.926cm" svg:y="12.7cm">
          <text:p text:style-name="P1"><text:span text:style-name="T22">Reach multiplied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5" draw:style-name="gr60" draw:text-style-name="P30" draw:layer="layout" svg:width="16.001cm" svg:height="2.031cm" svg:x="15.926cm" svg:y="13.868cm">
          <text:p text:style-name="P29"><text:span text:style-name="T27">The same mission —</text:span></text:p>
          <text:p text:style-name="P29"><text:span text:style-name="T27">far more children than any road could reach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6" draw:style-name="gr61" draw:text-style-name="P2" draw:layer="layout" svg:width="17.779cm" svg:height="1.269cm" svg:x="14.351cm" svg:y="15.367cm">
          <text:p text:style-name="P1"><text:span text:style-name="T29">None of it was possible without the internet and a handheld device — even in a remote villag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7" draw:style-name="gr62" draw:text-style-name="P2" draw:layer="layout" svg:width="10.159cm" svg:height="0.761cm" svg:x="1.778cm" svg:y="17.577cm">
          <text:p text:style-name="P1"><text:span text:style-name="T15">CC BY-SA 4.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8" draw:style-name="gr63" draw:text-style-name="P7" draw:layer="layout" svg:width="10.159cm" svg:height="0.761cm" svg:x="21.92cm" svg:y="17.577cm">
          <text:p text:style-name="P6"><text:span text:style-name="T15">Slide 5 / 1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5" presentation:class="page"/>
          <draw:frame draw:name="Notes Placeholder 2" presentation:style-name="pr1" draw:text-style-name="P9" draw:layer="layout" svg:width="15.239cm" svg:height="10cm" svg:x="1.905cm" svg:y="12.224cm" presentation:class="notes" presentation:user-transformed="true">
            <draw:text-box>
              <text:p><text:span text:style-name="T7">MAIN MESSAGE: Technology did not replace the teacher. It multiplied his reach.</text:span></text:p>
              <text:p><text:span text:style-name="T7"/></text:p>
              <text:p><text:span text:style-name="T7">THE STORY — tell it, do not read it:</text:span></text:p>
              <text:p><text:span text:style-name="T7">Dr Ravi G, my friend and colleague from IIT Bombay, believed the next Ramanujan would come from a rural village. So he went looking — driving to villages in Karnataka, giving logic tests, mentoring whoever shone.</text:span></text:p>
              <text:p><text:span text:style-name="T7"/></text:p>
              <text:p><text:span text:style-name="T7">Then COVID. Everything moved to screens. Ravi was VERY sceptical of online education. He went online anyway.</text:span></text:p>
              <text:p><text:span text:style-name="T7"/></text:p>
              <text:p><text:span text:style-name="T7">EMPHASIS: "That move expanded his programme to a base far bigger than he could ever have driven to."</text:span></text:p>
              <text:p><text:span text:style-name="T7"/></text:p>
              <text:p><text:span text:style-name="T7">PAUSE. Let the sceptic-changed-his-mind detail land.</text:span></text:p>
              <text:p><text:span text:style-name="T7"/></text:p>
              <text:p><text:span text:style-name="T7">TRANSITION: "I have my own, much smaller version of that story."</text:span></text:p>
              <text:p><text:span text:style-name="T7"/></text:p>
              <text:p text:style-name="P8"><text:span text:style-name="T7">TIMING: ~90 seconds.</text:span></text:p>
            </draw:text-box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8"><text:page-number>&lt;number&gt;</text:page-number></text:span></text:p>
            </draw:text-box>
          </draw:frame>
        </presentation:notes>
      </draw:page>
      <draw:page draw:name="page6" draw:style-name="dp3" draw:master-page-name="DEFAULT">
        <draw:custom-shape draw:name="Text 0" draw:style-name="gr64" draw:text-style-name="P2" draw:layer="layout" svg:width="30.225cm" svg:height="0.812cm" svg:x="1.778cm" svg:y="1.321cm">
          <text:p text:style-name="P1"><text:span text:style-name="T9">THE OPPORTUNITY, PERSONALLY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65" draw:text-style-name="P2" draw:layer="layout" svg:width="30.225cm" svg:height="2.539cm" svg:x="1.778cm" svg:y="2.413cm">
          <text:p text:style-name="P1"><text:span text:style-name="T10">Learning keeps you in the gam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" draw:style-name="gr12" draw:text-style-name="P13" draw:layer="layout" svg:width="14.629cm" svg:height="8.762cm" svg:x="1.778cm" svg:y="5.461cm">
          <text:p/>
          <draw:enhanced-geometry draw:mirror-horizontal="false" draw:mirror-vertical="false" draw:text-areas="?f5 ?f5 ?f6 ?f7" svg:viewBox="0 0 0 0" draw:type="ooxml-roundRect" draw:modifiers="4058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3" draw:style-name="gr23" draw:text-style-name="P15" draw:layer="layout" svg:width="2.082cm" svg:height="2.082cm" svg:x="2.896cm" svg:y="6.452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0" draw:style-name="gr13" draw:text-style-name="P14" draw:layer="layout" svg:width="1.167cm" svg:height="1.167cm" svg:x="3.353cm" svg:y="6.909cm">
          <draw:image xlink:href="Pictures/100000010000020000000200D3CDC3E9.png" xlink:type="simple" xlink:show="embed" xlink:actuate="onLoad" draw:mime-type="image/png">
            <text:p/>
          </draw:image>
          <svg:desc>/home/claude/assets/chartline.png</svg:desc>
        </draw:frame>
        <draw:custom-shape draw:name="Text 4" draw:style-name="gr66" draw:text-style-name="P2" draw:layer="layout" svg:width="9.803cm" svg:height="0.761cm" svg:x="5.461cm" svg:y="6.655cm">
          <text:p text:style-name="P1"><text:span text:style-name="T30">20 YEARS AGO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67" draw:text-style-name="P2" draw:layer="layout" svg:width="10.057cm" svg:height="1.142cm" svg:x="5.461cm" svg:y="7.366cm">
          <text:p text:style-name="P1"><text:span text:style-name="T31">An online course in financ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6" draw:style-name="gr68" draw:text-style-name="P32" draw:layer="layout" svg:width="12.343cm" svg:height="4.698cm" svg:x="2.921cm" svg:y="9.144cm">
          <text:p text:style-name="P31"><text:span text:style-name="T27">An engineer with no grounding</text:span></text:p>
          <text:p text:style-name="P31"><text:span text:style-name="T27">in the foundations of money.</text:span></text:p>
          <text:p text:style-name="P31"><text:span text:style-name="T32"/></text:p>
          <text:p text:style-name="P31"><text:span text:style-name="T27">It became my bridge into fintech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7" draw:style-name="gr12" draw:text-style-name="P13" draw:layer="layout" svg:width="14.629cm" svg:height="8.762cm" svg:x="17.45cm" svg:y="5.461cm">
          <text:p/>
          <draw:enhanced-geometry draw:mirror-horizontal="false" draw:mirror-vertical="false" draw:text-areas="?f5 ?f5 ?f6 ?f7" svg:viewBox="0 0 0 0" draw:type="ooxml-roundRect" draw:modifiers="4058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8" draw:style-name="gr23" draw:text-style-name="P15" draw:layer="layout" svg:width="2.082cm" svg:height="2.082cm" svg:x="18.567cm" svg:y="6.452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1" draw:style-name="gr13" draw:text-style-name="P14" draw:layer="layout" svg:width="1.167cm" svg:height="1.167cm" svg:x="19.025cm" svg:y="6.909cm">
          <draw:image xlink:href="Pictures/100000010000020000000200FC552284.png" xlink:type="simple" xlink:show="embed" xlink:actuate="onLoad" draw:mime-type="image/png">
            <text:p/>
          </draw:image>
          <svg:desc>/home/claude/assets/om.png</svg:desc>
        </draw:frame>
        <draw:custom-shape draw:name="Text 9" draw:style-name="gr69" draw:text-style-name="P2" draw:layer="layout" svg:width="9.803cm" svg:height="0.761cm" svg:x="21.133cm" svg:y="6.655cm">
          <text:p text:style-name="P1"><text:span text:style-name="T33">THIS YEA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0" draw:style-name="gr70" draw:text-style-name="P2" draw:layer="layout" svg:width="10.057cm" svg:height="1.142cm" svg:x="21.133cm" svg:y="7.366cm">
          <text:p text:style-name="P1"><text:span text:style-name="T31">Sanskrit, onlin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1" draw:style-name="gr71" draw:text-style-name="P32" draw:layer="layout" svg:width="12.343cm" svg:height="4.698cm" svg:x="18.593cm" svg:y="9.144cm">
          <text:p text:style-name="P31"><text:span text:style-name="T27">Late-evening classes, built around</text:span></text:p>
          <text:p text:style-name="P31"><text:span text:style-name="T27">working professionals.</text:span></text:p>
          <text:p text:style-name="P31"><text:span text:style-name="T32"/></text:p>
          <text:p text:style-name="P31"><text:span text:style-name="T27">Proctored online exams — so the</text:span></text:p>
          <text:p text:style-name="P31"><text:span text:style-name="T27">certificate actually means something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2" draw:style-name="gr72" draw:text-style-name="P2" draw:layer="layout" svg:width="30.225cm" svg:height="1.269cm" svg:x="1.778cm" svg:y="14.859cm">
          <text:p text:style-name="P1"><text:span text:style-name="T34">As they say — always learning new things keeps you in the gam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3" draw:style-name="gr73" draw:text-style-name="P2" draw:layer="layout" svg:width="10.159cm" svg:height="0.761cm" svg:x="1.778cm" svg:y="17.577cm">
          <text:p text:style-name="P1"><text:span text:style-name="T15">CC BY-SA 4.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4" draw:style-name="gr74" draw:text-style-name="P7" draw:layer="layout" svg:width="10.159cm" svg:height="0.761cm" svg:x="21.92cm" svg:y="17.577cm">
          <text:p text:style-name="P6"><text:span text:style-name="T15">Slide 6 / 1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6" presentation:class="page"/>
          <draw:frame draw:name="Notes Placeholder 2" presentation:style-name="pr1" draw:text-style-name="P9" draw:layer="layout" svg:width="15.239cm" svg:height="10cm" svg:x="1.905cm" svg:y="12.224cm" presentation:class="notes" presentation:user-transformed="true">
            <draw:text-box>
              <text:p><text:span text:style-name="T7">MAIN MESSAGE: Online learning is not only for children in villages — it changed my own career, twice.</text:span></text:p>
              <text:p><text:span text:style-name="T7"/></text:p>
              <text:p><text:span text:style-name="T7">Left card: the honest admission. "I am an engineer. I always felt the gap of not knowing the foundations of finance." One course, twenty years ago, is why I am standing here as a fintech CTO.</text:span></text:p>
              <text:p><text:span text:style-name="T7"/></text:p>
              <text:p><text:span text:style-name="T7">Right card: Sanskrit — recent, and personal. The detail that matters is WHY it worked: late-evening timing built for working adults, and proctoring credible enough that the certificate means something.</text:span></text:p>
              <text:p><text:span text:style-name="T7"/></text:p>
              <text:p><text:span text:style-name="T7">Look at the students when you say the closing line.</text:span></text:p>
              <text:p><text:span text:style-name="T7"/></text:p>
              <text:p><text:span text:style-name="T7">TRANSITION: Change of tone here. "Just as there is a bright side, there is a darker side too." Slow down. Drop your voice.</text:span></text:p>
              <text:p><text:span text:style-name="T7"/></text:p>
              <text:p text:style-name="P8"><text:span text:style-name="T7">TIMING: ~75 seconds.</text:span></text:p>
            </draw:text-box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8"><text:page-number>&lt;number&gt;</text:page-number></text:span></text:p>
            </draw:text-box>
          </draw:frame>
        </presentation:notes>
      </draw:page>
      <draw:page draw:name="page7" draw:style-name="dp4" draw:master-page-name="DEFAULT">
        <draw:custom-shape draw:name="Text 0" draw:style-name="gr75" draw:text-style-name="P2" draw:layer="layout" svg:width="30.225cm" svg:height="0.812cm" svg:x="1.778cm" svg:y="1.321cm">
          <text:p text:style-name="P1"><text:span text:style-name="T1">THE RESPONSIBILITY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76" draw:text-style-name="P34" draw:layer="layout" svg:width="30.225cm" svg:height="3.428cm" svg:x="1.778cm" svg:y="2.413cm">
          <text:p><text:span text:style-name="T20">You can see smoke. You can see blood.</text:span></text:p>
          <text:p text:style-name="P33"><text:span text:style-name="T35">You cannot see thi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0" draw:style-name="gr13" draw:text-style-name="P14" draw:layer="layout" svg:width="10.921cm" svg:height="5.841cm" svg:x="2.54cm" svg:y="6.985cm">
          <draw:image xlink:href="Pictures/100000010000046000000258C1F25A88.png" xlink:type="simple" xlink:show="embed" xlink:actuate="onLoad" draw:mime-type="image/png">
            <text:p/>
          </draw:image>
          <svg:desc>/home/claude/assets/iceberg.png</svg:desc>
        </draw:frame>
        <draw:custom-shape draw:name="Text 2" draw:style-name="gr77" draw:text-style-name="P7" draw:layer="layout" svg:width="4.317cm" svg:height="0.761cm" svg:x="8.89cm" svg:y="7.747cm">
          <text:p text:style-name="P6"><text:span text:style-name="T36">SE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3" draw:style-name="gr78" draw:text-style-name="P7" draw:layer="layout" svg:width="4.317cm" svg:height="0.761cm" svg:x="8.89cm" svg:y="11.049cm">
          <text:p text:style-name="P6"><text:span text:style-name="T37">UNSEEN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4" draw:style-name="gr4" draw:text-style-name="P5" draw:layer="layout" svg:width="2.183cm" svg:height="2.183cm" svg:x="15.672cm" svg:y="7.29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1" draw:style-name="gr13" draw:text-style-name="P14" draw:layer="layout" svg:width="1.218cm" svg:height="1.218cm" svg:x="16.154cm" svg:y="7.772cm">
          <draw:image xlink:href="Pictures/100000010000020000000200A90099D8.png" xlink:type="simple" xlink:show="embed" xlink:actuate="onLoad" draw:mime-type="image/png">
            <text:p/>
          </draw:image>
          <svg:desc>/home/claude/assets/fire_w.png</svg:desc>
        </draw:frame>
        <draw:custom-shape draw:name="Text 5" draw:style-name="gr79" draw:text-style-name="P2" draw:layer="layout" svg:width="13.715cm" svg:height="1.269cm" svg:x="18.415cm" svg:y="6.985cm">
          <text:p text:style-name="P1"><text:span text:style-name="T4">Physical harm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6" draw:style-name="gr80" draw:text-style-name="P32" draw:layer="layout" svg:width="13.715cm" svg:height="2.158cm" svg:x="18.415cm" svg:y="8.306cm">
          <text:p text:style-name="P31"><text:span text:style-name="T21">You see it the moment it happens,</text:span></text:p>
          <text:p text:style-name="P31"><text:span text:style-name="T21">and you react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7" draw:style-name="gr4" draw:text-style-name="P5" draw:layer="layout" svg:width="2.183cm" svg:height="2.183cm" svg:x="15.672cm" svg:y="11.227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2" draw:style-name="gr13" draw:text-style-name="P14" draw:layer="layout" svg:width="1.218cm" svg:height="1.218cm" svg:x="16.154cm" svg:y="11.709cm">
          <draw:image xlink:href="Pictures/1000000100000200000002008D66F922.png" xlink:type="simple" xlink:show="embed" xlink:actuate="onLoad" draw:mime-type="image/png">
            <text:p/>
          </draw:image>
          <svg:desc>/home/claude/assets/eyeslash_w.png</svg:desc>
        </draw:frame>
        <draw:custom-shape draw:name="Text 8" draw:style-name="gr81" draw:text-style-name="P2" draw:layer="layout" svg:width="13.715cm" svg:height="1.269cm" svg:x="18.415cm" svg:y="10.922cm">
          <text:p text:style-name="P1"><text:span text:style-name="T38">Digital harm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82" draw:text-style-name="P32" draw:layer="layout" svg:width="13.715cm" svg:height="2.158cm" svg:x="18.415cm" svg:y="12.243cm">
          <text:p text:style-name="P31"><text:span text:style-name="T21">By the time the damage shows,</text:span></text:p>
          <text:p text:style-name="P31"><text:span text:style-name="T21">the addiction is already deep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0" draw:style-name="gr83" draw:text-style-name="P2" draw:layer="layout" svg:width="30.225cm" svg:height="1.142cm" svg:x="1.778cm" svg:y="15.494cm">
          <text:p text:style-name="P1"><text:span text:style-name="T39">And it is not only children. Parents and elders fall to it too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1" draw:style-name="gr84" draw:text-style-name="P2" draw:layer="layout" svg:width="10.159cm" svg:height="0.761cm" svg:x="1.778cm" svg:y="17.577cm">
          <text:p text:style-name="P1"><text:span text:style-name="T6">CC BY-SA 4.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2" draw:style-name="gr85" draw:text-style-name="P7" draw:layer="layout" svg:width="10.159cm" svg:height="0.761cm" svg:x="21.92cm" svg:y="17.577cm">
          <text:p text:style-name="P6"><text:span text:style-name="T6">Slide 7 / 1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7" presentation:class="page"/>
          <draw:frame draw:name="Notes Placeholder 2" presentation:style-name="pr1" draw:text-style-name="P9" draw:layer="layout" svg:width="15.239cm" svg:height="10cm" svg:x="1.905cm" svg:y="12.224cm" presentation:class="notes" presentation:user-transformed="true">
            <draw:text-box>
              <text:p><text:span text:style-name="T7">MAIN MESSAGE: Digital harm is real harm — it is simply invisible, so we catch it late.</text:span></text:p>
              <text:p><text:span text:style-name="T7"/></text:p>
              <text:p><text:span text:style-name="T7">These devices and apps are addictive by design, and they sit alongside dozens of other apps competing for the same attention.</text:span></text:p>
              <text:p><text:span text:style-name="T7"/></text:p>
              <text:p><text:span text:style-name="T7">EMPHASIS, slowly: "Unlike physical harm, where you see smoke or blood, digital harm is invisible. By the time we notice the damage, the addiction is already deep."</text:span></text:p>
              <text:p><text:span text:style-name="T7"/></text:p>
              <text:p><text:span text:style-name="T7">You may, if you are comfortable, mention that people in your own extended family and circle of friends have been treated for this — and that it is tough. Keep it brief and respectful; no names. This is the most serious moment of the talk.</text:span></text:p>
              <text:p><text:span text:style-name="T7"/></text:p>
              <text:p><text:span text:style-name="T7">PAUSE 3 seconds.</text:span></text:p>
              <text:p><text:span text:style-name="T7"/></text:p>
              <text:p><text:span text:style-name="T7">TRANSITION: "And behind the addiction sits a business model."</text:span></text:p>
              <text:p><text:span text:style-name="T7"/></text:p>
              <text:p text:style-name="P8"><text:span text:style-name="T7">TIMING: ~75 seconds.</text:span></text:p>
            </draw:text-box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8"><text:page-number>&lt;number&gt;</text:page-number></text:span></text:p>
            </draw:text-box>
          </draw:frame>
        </presentation:notes>
      </draw:page>
      <draw:page draw:name="page8" draw:style-name="dp3" draw:master-page-name="DEFAULT">
        <draw:custom-shape draw:name="Text 0" draw:style-name="gr86" draw:text-style-name="P2" draw:layer="layout" svg:width="30.225cm" svg:height="0.812cm" svg:x="1.778cm" svg:y="1.321cm">
          <text:p text:style-name="P1"><text:span text:style-name="T9">THE RESPONSIBILITY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87" draw:text-style-name="P2" draw:layer="layout" svg:width="30.225cm" svg:height="2.539cm" svg:x="1.778cm" svg:y="2.413cm">
          <text:p text:style-name="P1"><text:span text:style-name="T10">Power's true nature is to centralis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" draw:style-name="gr12" draw:text-style-name="P13" draw:layer="layout" svg:width="6.984cm" svg:height="3.936cm" svg:x="1.778cm" svg:y="6.477cm">
          <text:p/>
          <draw:enhanced-geometry draw:mirror-horizontal="false" draw:mirror-vertical="false" draw:text-areas="?f7 0 ?f8 ?f10" svg:viewBox="0 0 0 0" draw:type="ooxml-chevron" draw:modifiers="50000" draw:enhanced-path="M 0 0 L ?f4 0 ?f11 ?f9 ?f4 ?f10 0 ?f10 ?f3 ?f9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?f4 *1/2"/>
            <draw:equation draw:name="f6" draw:formula="?f4 +0-?f3 "/>
            <draw:equation draw:name="f7" draw:formula="if(?f6 ,?f3 ,0)"/>
            <draw:equation draw:name="f8" draw:formula="if(?f6 ,?f4 ,logwidth)"/>
            <draw:equation draw:name="f9" draw:formula="logheight/2"/>
            <draw:equation draw:name="f10" draw:formula="logheight"/>
            <draw:equation draw:name="f11" draw:formula="logwidth"/>
            <draw:handle draw:handle-position="?f4 0" draw:handle-range-x-maximum="?f1" draw:handle-range-x-minimum="0"/>
          </draw:enhanced-geometry>
        </draw:custom-shape>
        <draw:custom-shape draw:name="Text 3" draw:style-name="gr88" draw:text-style-name="P28" draw:layer="layout" svg:width="5.46cm" svg:height="3.936cm" svg:x="2.845cm" svg:y="6.477cm">
          <text:p text:style-name="P27"><text:span text:style-name="T40">Free to us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4" draw:style-name="gr89" draw:text-style-name="P35" draw:layer="layout" svg:width="6.984cm" svg:height="3.936cm" svg:x="7.696cm" svg:y="6.477cm">
          <text:p/>
          <draw:enhanced-geometry draw:mirror-horizontal="false" draw:mirror-vertical="false" draw:text-areas="?f7 0 ?f8 ?f10" svg:viewBox="0 0 0 0" draw:type="ooxml-chevron" draw:modifiers="50000" draw:enhanced-path="M 0 0 L ?f4 0 ?f11 ?f9 ?f4 ?f10 0 ?f10 ?f3 ?f9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?f4 *1/2"/>
            <draw:equation draw:name="f6" draw:formula="?f4 +0-?f3 "/>
            <draw:equation draw:name="f7" draw:formula="if(?f6 ,?f3 ,0)"/>
            <draw:equation draw:name="f8" draw:formula="if(?f6 ,?f4 ,logwidth)"/>
            <draw:equation draw:name="f9" draw:formula="logheight/2"/>
            <draw:equation draw:name="f10" draw:formula="logheight"/>
            <draw:equation draw:name="f11" draw:formula="logwidth"/>
            <draw:handle draw:handle-position="?f4 0" draw:handle-range-x-maximum="?f1" draw:handle-range-x-minimum="0"/>
          </draw:enhanced-geometry>
        </draw:custom-shape>
        <draw:custom-shape draw:name="Text 5" draw:style-name="gr90" draw:text-style-name="P28" draw:layer="layout" svg:width="5.46cm" svg:height="3.936cm" svg:x="8.763cm" svg:y="6.477cm">
          <text:p text:style-name="P27"><text:span text:style-name="T40">Your dat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6" draw:style-name="gr91" draw:text-style-name="P36" draw:layer="layout" svg:width="6.984cm" svg:height="3.936cm" svg:x="13.614cm" svg:y="6.477cm">
          <text:p/>
          <draw:enhanced-geometry draw:mirror-horizontal="false" draw:mirror-vertical="false" draw:text-areas="?f7 0 ?f8 ?f10" svg:viewBox="0 0 0 0" draw:type="ooxml-chevron" draw:modifiers="50000" draw:enhanced-path="M 0 0 L ?f4 0 ?f11 ?f9 ?f4 ?f10 0 ?f10 ?f3 ?f9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?f4 *1/2"/>
            <draw:equation draw:name="f6" draw:formula="?f4 +0-?f3 "/>
            <draw:equation draw:name="f7" draw:formula="if(?f6 ,?f3 ,0)"/>
            <draw:equation draw:name="f8" draw:formula="if(?f6 ,?f4 ,logwidth)"/>
            <draw:equation draw:name="f9" draw:formula="logheight/2"/>
            <draw:equation draw:name="f10" draw:formula="logheight"/>
            <draw:equation draw:name="f11" draw:formula="logwidth"/>
            <draw:handle draw:handle-position="?f4 0" draw:handle-range-x-maximum="?f1" draw:handle-range-x-minimum="0"/>
          </draw:enhanced-geometry>
        </draw:custom-shape>
        <draw:custom-shape draw:name="Text 7" draw:style-name="gr92" draw:text-style-name="P28" draw:layer="layout" svg:width="5.46cm" svg:height="3.936cm" svg:x="14.681cm" svg:y="6.477cm">
          <text:p text:style-name="P27"><text:span text:style-name="T40">Pattern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8" draw:style-name="gr4" draw:text-style-name="P5" draw:layer="layout" svg:width="6.984cm" svg:height="3.936cm" svg:x="19.533cm" svg:y="6.477cm">
          <text:p/>
          <draw:enhanced-geometry draw:mirror-horizontal="false" draw:mirror-vertical="false" draw:text-areas="?f7 0 ?f8 ?f10" svg:viewBox="0 0 0 0" draw:type="ooxml-chevron" draw:modifiers="50000" draw:enhanced-path="M 0 0 L ?f4 0 ?f11 ?f9 ?f4 ?f10 0 ?f10 ?f3 ?f9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?f4 *1/2"/>
            <draw:equation draw:name="f6" draw:formula="?f4 +0-?f3 "/>
            <draw:equation draw:name="f7" draw:formula="if(?f6 ,?f3 ,0)"/>
            <draw:equation draw:name="f8" draw:formula="if(?f6 ,?f4 ,logwidth)"/>
            <draw:equation draw:name="f9" draw:formula="logheight/2"/>
            <draw:equation draw:name="f10" draw:formula="logheight"/>
            <draw:equation draw:name="f11" draw:formula="logwidth"/>
            <draw:handle draw:handle-position="?f4 0" draw:handle-range-x-maximum="?f1" draw:handle-range-x-minimum="0"/>
          </draw:enhanced-geometry>
        </draw:custom-shape>
        <draw:custom-shape draw:name="Text 9" draw:style-name="gr93" draw:text-style-name="P28" draw:layer="layout" svg:width="5.46cm" svg:height="3.936cm" svg:x="20.599cm" svg:y="6.477cm">
          <text:p text:style-name="P27"><text:span text:style-name="T41">Targeting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0" draw:style-name="gr94" draw:text-style-name="P37" draw:layer="layout" svg:width="6.984cm" svg:height="3.936cm" svg:x="25.451cm" svg:y="6.477cm">
          <text:p/>
          <draw:enhanced-geometry draw:mirror-horizontal="false" draw:mirror-vertical="false" draw:text-areas="?f7 0 ?f8 ?f10" svg:viewBox="0 0 0 0" draw:type="ooxml-chevron" draw:modifiers="50000" draw:enhanced-path="M 0 0 L ?f4 0 ?f11 ?f9 ?f4 ?f10 0 ?f10 ?f3 ?f9 Z N">
            <draw:equation draw:name="f0" draw:formula="min(logwidth,logheight)"/>
            <draw:equation draw:name="f1" draw:formula="100000*logwidth/?f0 "/>
            <draw:equation draw:name="f2" draw:formula="if(0-$0 ,0,if(?f1 -$0 ,$0 ,?f1 ))"/>
            <draw:equation draw:name="f3" draw:formula="?f0 *?f2 /100000"/>
            <draw:equation draw:name="f4" draw:formula="logwidth+0-?f3 "/>
            <draw:equation draw:name="f5" draw:formula="?f4 *1/2"/>
            <draw:equation draw:name="f6" draw:formula="?f4 +0-?f3 "/>
            <draw:equation draw:name="f7" draw:formula="if(?f6 ,?f3 ,0)"/>
            <draw:equation draw:name="f8" draw:formula="if(?f6 ,?f4 ,logwidth)"/>
            <draw:equation draw:name="f9" draw:formula="logheight/2"/>
            <draw:equation draw:name="f10" draw:formula="logheight"/>
            <draw:equation draw:name="f11" draw:formula="logwidth"/>
            <draw:handle draw:handle-position="?f4 0" draw:handle-range-x-maximum="?f1" draw:handle-range-x-minimum="0"/>
          </draw:enhanced-geometry>
        </draw:custom-shape>
        <draw:custom-shape draw:name="Text 11" draw:style-name="gr95" draw:text-style-name="P28" draw:layer="layout" svg:width="5.46cm" svg:height="3.936cm" svg:x="26.518cm" svg:y="6.477cm">
          <text:p text:style-name="P27"><text:span text:style-name="T41">Influenc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2" draw:style-name="gr96" draw:text-style-name="P39" draw:layer="layout" svg:width="30.225cm" svg:height="2.285cm" svg:x="1.778cm" svg:y="11.557cm">
          <text:p text:style-name="P38"><text:span text:style-name="T42">It begins free — to gather data and learn your patterns. </text:span><text:span text:style-name="T43">It ends with a handful of companies able to shape what you think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3" draw:style-name="gr12" draw:text-style-name="P13" draw:layer="layout" svg:width="30.301cm" svg:height="2.412cm" svg:x="1.778cm" svg:y="14.097cm">
          <text:p/>
          <draw:enhanced-geometry draw:mirror-horizontal="false" draw:mirror-vertical="false" draw:text-areas="?f5 ?f5 ?f6 ?f7" svg:viewBox="0 0 0 0" draw:type="ooxml-roundRect" draw:modifiers="12632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14" draw:style-name="gr94" draw:text-style-name="P37" draw:layer="layout" svg:width="1.523cm" svg:height="1.523cm" svg:x="2.489cm" svg:y="14.529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0" draw:style-name="gr13" draw:text-style-name="P14" draw:layer="layout" svg:width="0.761cm" svg:height="0.761cm" svg:x="2.87cm" svg:y="14.91cm">
          <draw:image xlink:href="Pictures/100000010000020000000200EB272311.png" xlink:type="simple" xlink:show="embed" xlink:actuate="onLoad" draw:mime-type="image/png">
            <text:p/>
          </draw:image>
          <svg:desc>/home/claude/assets/lock.png</svg:desc>
        </draw:frame>
        <draw:custom-shape draw:name="Text 15" draw:style-name="gr97" draw:text-style-name="P2" draw:layer="layout" svg:width="26.923cm" svg:height="2.412cm" svg:x="4.445cm" svg:y="14.097cm">
          <text:p text:style-name="P1"><text:span text:style-name="T44">A monopoly is not only an economic problem. In education, it decides what a child is allowed to se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6" draw:style-name="gr98" draw:text-style-name="P2" draw:layer="layout" svg:width="10.159cm" svg:height="0.761cm" svg:x="1.778cm" svg:y="17.577cm">
          <text:p text:style-name="P1"><text:span text:style-name="T15">CC BY-SA 4.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7" draw:style-name="gr99" draw:text-style-name="P7" draw:layer="layout" svg:width="10.159cm" svg:height="0.761cm" svg:x="21.92cm" svg:y="17.577cm">
          <text:p text:style-name="P6"><text:span text:style-name="T15">Slide 8 / 1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8" presentation:class="page"/>
          <draw:frame draw:name="Notes Placeholder 2" presentation:style-name="pr1" draw:text-style-name="P9" draw:layer="layout" svg:width="15.239cm" svg:height="10cm" svg:x="1.905cm" svg:y="12.224cm" presentation:class="notes" presentation:user-transformed="true">
            <draw:text-box>
              <text:p><text:span text:style-name="T7">MAIN MESSAGE: The model is not an accident — free access is the entry point, not the product.</text:span></text:p>
              <text:p><text:span text:style-name="T7"/></text:p>
              <text:p><text:span text:style-name="T7">Walk the chevrons left to right with your hand. Name each one; do not explain each one.</text:span></text:p>
              <text:p><text:span text:style-name="T7"/></text:p>
              <text:p><text:span text:style-name="T7">EMPHASIS: "Because power's true nature is to centralise, a very few Big Tech companies control the entire show. It is, effectively, a monopoly."</text:span></text:p>
              <text:p><text:span text:style-name="T7"/></text:p>
              <text:p><text:span text:style-name="T7">The last step — Influence — is the one to sit on: algorithms targeting individuals, and at the far end, manipulating thoughts and steering groups.</text:span></text:p>
              <text:p><text:span text:style-name="T7"/></text:p>
              <text:p><text:span text:style-name="T7">The grey bar at the bottom is your bridge to education specifically. Say it plainly.</text:span></text:p>
              <text:p><text:span text:style-name="T7"/></text:p>
              <text:p><text:span text:style-name="T7">TRANSITION: "So what do we do? There is no single answer."</text:span></text:p>
              <text:p><text:span text:style-name="T7"/></text:p>
              <text:p text:style-name="P8"><text:span text:style-name="T7">TIMING: ~70 seconds.</text:span></text:p>
            </draw:text-box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8"><text:page-number>&lt;number&gt;</text:page-number></text:span></text:p>
            </draw:text-box>
          </draw:frame>
        </presentation:notes>
      </draw:page>
      <draw:page draw:name="page9" draw:style-name="dp3" draw:master-page-name="DEFAULT">
        <draw:custom-shape draw:name="Text 0" draw:style-name="gr100" draw:text-style-name="P2" draw:layer="layout" svg:width="30.225cm" svg:height="0.812cm" svg:x="1.778cm" svg:y="1.321cm">
          <text:p text:style-name="P1"><text:span text:style-name="T9">THE WAY FORWARD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101" draw:text-style-name="P2" draw:layer="layout" svg:width="30.225cm" svg:height="2.158cm" svg:x="1.778cm" svg:y="2.413cm">
          <text:p text:style-name="P1"><text:span text:style-name="T10">No single answer. </text:span><text:span text:style-name="T45">But there are direction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" draw:style-name="gr12" draw:text-style-name="P13" draw:layer="layout" svg:width="14.629cm" svg:height="8cm" svg:x="1.778cm" svg:y="5.461cm">
          <text:p/>
          <draw:enhanced-geometry draw:mirror-horizontal="false" draw:mirror-vertical="false" draw:text-areas="?f5 ?f5 ?f6 ?f7" svg:viewBox="0 0 0 0" draw:type="ooxml-roundRect" draw:modifiers="444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3" draw:style-name="gr23" draw:text-style-name="P15" draw:layer="layout" svg:width="2.031cm" svg:height="2.031cm" svg:x="2.921cm" svg:y="6.35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0" draw:style-name="gr13" draw:text-style-name="P14" draw:layer="layout" svg:width="1.167cm" svg:height="1.167cm" svg:x="3.353cm" svg:y="6.782cm">
          <draw:image xlink:href="Pictures/10000001000002000000020022D36613.png" xlink:type="simple" xlink:show="embed" xlink:actuate="onLoad" draw:mime-type="image/png">
            <text:p/>
          </draw:image>
          <svg:desc>/home/claude/assets/linux.png</svg:desc>
        </draw:frame>
        <draw:custom-shape draw:name="Text 4" draw:style-name="gr102" draw:text-style-name="P2" draw:layer="layout" svg:width="10.057cm" svg:height="1.523cm" svg:x="5.385cm" svg:y="6.604cm">
          <text:p text:style-name="P1"><text:span text:style-name="T46">Free &amp; open-source in school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5" draw:style-name="gr103" draw:text-style-name="P32" draw:layer="layout" svg:width="12.343cm" svg:height="4.317cm" svg:x="2.921cm" svg:y="8.763cm">
          <text:p text:style-name="P31"><text:span text:style-name="T27">Teach and use GNU/Linux.</text:span></text:p>
          <text:p text:style-name="P31"><text:span text:style-name="T32"/></text:p>
          <text:p text:style-name="P31"><text:span text:style-name="T27">By its licence — not by permission —</text:span></text:p>
          <text:p text:style-name="P31"><text:span text:style-name="T27">open to study, modify and shar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6" draw:style-name="gr12" draw:text-style-name="P13" draw:layer="layout" svg:width="14.629cm" svg:height="8cm" svg:x="17.45cm" svg:y="5.461cm">
          <text:p/>
          <draw:enhanced-geometry draw:mirror-horizontal="false" draw:mirror-vertical="false" draw:text-areas="?f5 ?f5 ?f6 ?f7" svg:viewBox="0 0 0 0" draw:type="ooxml-roundRect" draw:modifiers="4444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7" draw:style-name="gr23" draw:text-style-name="P15" draw:layer="layout" svg:width="2.031cm" svg:height="2.031cm" svg:x="18.593cm" svg:y="6.35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1" draw:style-name="gr13" draw:text-style-name="P14" draw:layer="layout" svg:width="1.167cm" svg:height="1.167cm" svg:x="19.025cm" svg:y="6.782cm">
          <draw:image xlink:href="Pictures/10000001000002000000020046910FA9.png" xlink:type="simple" xlink:show="embed" xlink:actuate="onLoad" draw:mime-type="image/png">
            <text:p/>
          </draw:image>
          <svg:desc>/home/claude/assets/shield.png</svg:desc>
        </draw:frame>
        <draw:custom-shape draw:name="Text 8" draw:style-name="gr104" draw:text-style-name="P2" draw:layer="layout" svg:width="10.057cm" svg:height="1.523cm" svg:x="21.057cm" svg:y="6.604cm">
          <text:p text:style-name="P1"><text:span text:style-name="T47">Digital boundaries at home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105" draw:text-style-name="P32" draw:layer="layout" svg:width="12.343cm" svg:height="4.317cm" svg:x="18.593cm" svg:y="8.763cm">
          <text:p text:style-name="P31"><text:span text:style-name="T27">Guide the boundaries.</text:span></text:p>
          <text:p text:style-name="P31"><text:span text:style-name="T27">Watch the usage of devices.</text:span></text:p>
          <text:p text:style-name="P31"><text:span text:style-name="T32"/></text:p>
          <text:p text:style-name="P31"><text:span text:style-name="T27">Until the maturity to navigate</text:span></text:p>
          <text:p text:style-name="P31"><text:span text:style-name="T27">safely has actually arrived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10" draw:style-name="gr94" draw:text-style-name="P37" draw:layer="layout" svg:width="30.301cm" svg:height="2.412cm" svg:x="1.778cm" svg:y="14.097cm">
          <text:p/>
          <draw:enhanced-geometry draw:mirror-horizontal="false" draw:mirror-vertical="false" draw:text-areas="?f5 ?f5 ?f6 ?f7" svg:viewBox="0 0 0 0" draw:type="ooxml-roundRect" draw:modifiers="12632" draw:enhanced-path="M 0 ?f2 L ?f3 0 L ?f11 ?f4 L ?f2 ?f10 Z N" drawooo:enhanced-path="M 0 ?f2 G ?f2 ?f2 ?f12 ?f13 L ?f3 0 G ?f2 ?f2 ?f14 ?f15 L ?f11 ?f4 G ?f2 ?f2 ?f16 ?f17 L ?f2 ?f10 G ?f2 ?f2 ?f18 ?f19 Z N">
            <draw:equation draw:name="f0" draw:formula="if(0-$0 ,0,if(50000-$0 ,$0 ,50000))"/>
            <draw:equation draw:name="f1" draw:formula="min(logwidth,logheight)"/>
            <draw:equation draw:name="f2" draw:formula="?f1 *?f0 /100000"/>
            <draw:equation draw:name="f3" draw:formula="logwidth+0-?f2 "/>
            <draw:equation draw:name="f4" draw:formula="logheight+0-?f2 "/>
            <draw:equation draw:name="f5" draw:formula="?f2 *29289/100000"/>
            <draw:equation draw:name="f6" draw:formula="logwidth+0-?f5 "/>
            <draw:equation draw:name="f7" draw:formula="logheight+0-?f5 "/>
            <draw:equation draw:name="f8" draw:formula="logwidth/2"/>
            <draw:equation draw:name="f9" draw:formula="logheight/2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  <draw:handle draw:handle-position="?f2 0" draw:handle-range-x-maximum="50000" draw:handle-range-x-minimum="0"/>
          </draw:enhanced-geometry>
        </draw:custom-shape>
        <draw:custom-shape draw:name="Shape 11" draw:style-name="gr4" draw:text-style-name="P5" draw:layer="layout" svg:width="1.574cm" svg:height="1.574cm" svg:x="2.464cm" svg:y="14.503cm">
          <text:p/>
          <draw:enhanced-geometry draw:mirror-horizontal="false" draw:mirror-vertical="false" draw:glue-points="?f4 0 ?f5 ?f8 0 ?f7 ?f5 ?f9 ?f4 ?f11 ?f6 ?f9 ?f11 ?f7 ?f6 ?f8" draw:text-areas="?f5 ?f8 ?f6 ?f9" svg:viewBox="0 0 0 0" draw:type="ooxml-ellipse" draw:enhanced-path="M 0 ?f7 Z N" drawooo:enhanced-path="M 0 ?f7 G ?f0 ?f2 ?f12 ?f13 ?f0 ?f2 ?f14 ?f15 ?f0 ?f2 ?f16 ?f17 ?f0 ?f2 ?f18 ?f19 Z N">
            <draw:equation draw:name="f0" draw:formula="logwidth/2"/>
            <draw:equation draw:name="f1" draw:formula="?f0 *cos(pi*(2700000)/10800000)"/>
            <draw:equation draw:name="f2" draw:formula="logheight/2"/>
            <draw:equation draw:name="f3" draw:formula="?f2 *sin(pi*(2700000)/10800000)"/>
            <draw:equation draw:name="f4" draw:formula="logwidth/2"/>
            <draw:equation draw:name="f5" draw:formula="?f4 +0-?f1 "/>
            <draw:equation draw:name="f6" draw:formula="?f4 +?f1 -0"/>
            <draw:equation draw:name="f7" draw:formula="logheight/2"/>
            <draw:equation draw:name="f8" draw:formula="?f7 +0-?f3 "/>
            <draw:equation draw:name="f9" draw:formula="?f7 +?f3 -0"/>
            <draw:equation draw:name="f10" draw:formula="logheight"/>
            <draw:equation draw:name="f11" draw:formula="logwidth"/>
            <draw:equation draw:name="f12" draw:formula="(10800000)/60000.0"/>
            <draw:equation draw:name="f13" draw:formula="(5400000)/60000.0"/>
            <draw:equation draw:name="f14" draw:formula="(16200000)/60000.0"/>
            <draw:equation draw:name="f15" draw:formula="(5400000)/60000.0"/>
            <draw:equation draw:name="f16" draw:formula="(0)/60000.0"/>
            <draw:equation draw:name="f17" draw:formula="(5400000)/60000.0"/>
            <draw:equation draw:name="f18" draw:formula="(5400000)/60000.0"/>
            <draw:equation draw:name="f19" draw:formula="(5400000)/60000.0"/>
          </draw:enhanced-geometry>
        </draw:custom-shape>
        <draw:frame draw:name="Image 2" draw:style-name="gr13" draw:text-style-name="P14" draw:layer="layout" svg:width="0.863cm" svg:height="0.863cm" svg:x="2.819cm" svg:y="14.859cm">
          <draw:image xlink:href="Pictures/100000010000020000000200B68FED06.png" xlink:type="simple" xlink:show="embed" xlink:actuate="onLoad" draw:mime-type="image/png">
            <text:p/>
          </draw:image>
          <svg:desc>/home/claude/assets/brain_w.png</svg:desc>
        </draw:frame>
        <draw:custom-shape draw:name="Text 12" draw:style-name="gr106" draw:text-style-name="P2" draw:layer="layout" svg:width="26.923cm" svg:height="2.412cm" svg:x="4.521cm" svg:y="14.097cm">
          <text:p text:style-name="P1"><text:span text:style-name="T48">AI is the biggest elephant in the room. Its challenges are harder — and the solutions will be harder still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3" draw:style-name="gr107" draw:text-style-name="P2" draw:layer="layout" svg:width="10.159cm" svg:height="0.761cm" svg:x="1.778cm" svg:y="17.577cm">
          <text:p text:style-name="P1"><text:span text:style-name="T15">CC BY-SA 4.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4" draw:style-name="gr108" draw:text-style-name="P7" draw:layer="layout" svg:width="10.159cm" svg:height="0.761cm" svg:x="21.92cm" svg:y="17.577cm">
          <text:p text:style-name="P6"><text:span text:style-name="T15">Slide 9 / 1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9" presentation:class="page"/>
          <draw:frame draw:name="Notes Placeholder 2" presentation:style-name="pr1" draw:text-style-name="P9" draw:layer="layout" svg:width="15.239cm" svg:height="10cm" svg:x="1.905cm" svg:y="12.224cm" presentation:class="notes" presentation:user-transformed="true">
            <draw:text-box>
              <text:p><text:span text:style-name="T7">MAIN MESSAGE: There is no one-size-fits-all fix — but there are two directions worth taking seriously.</text:span></text:p>
              <text:p><text:span text:style-name="T7"/></text:p>
              <text:p><text:span text:style-name="T7">Left: open source. Say the licence line clearly — "open to study, to modify, and to share." For an apprentice audience this is also a career door, not just a philosophy.</text:span></text:p>
              <text:p><text:span text:style-name="T7"/></text:p>
              <text:p><text:span text:style-name="T7">Right: digital boundaries. Frame it as guidance, not surveillance — "until they develop the maturity to navigate it safely."</text:span></text:p>
              <text:p><text:span text:style-name="T7"/></text:p>
              <text:p><text:span text:style-name="T7">Then point at the dark bar: AI. Name it as the elephant in the room and admit openly that the solutions are not yet known. Honesty lands better than false certainty here.</text:span></text:p>
              <text:p><text:span text:style-name="T7"/></text:p>
              <text:p><text:span text:style-name="T7">TRANSITION: "Technology will keep changing. What we owe the next generation is something that does not."</text:span></text:p>
              <text:p><text:span text:style-name="T7"/></text:p>
              <text:p text:style-name="P8"><text:span text:style-name="T7">TIMING: ~70 seconds.</text:span></text:p>
            </draw:text-box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8"><text:page-number>&lt;number&gt;</text:page-number></text:span></text:p>
            </draw:text-box>
          </draw:frame>
        </presentation:notes>
      </draw:page>
      <draw:page draw:name="page10" draw:style-name="dp5" draw:master-page-name="DEFAULT">
        <draw:custom-shape draw:name="Text 0" draw:style-name="gr109" draw:text-style-name="P7" draw:layer="layout" svg:width="8.381cm" svg:height="1.396cm" svg:x="11.557cm" svg:y="2.667cm">
          <text:p text:style-name="P6"><text:span text:style-name="T49">TECHNOLOGY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" draw:style-name="gr110" draw:text-style-name="P7" draw:layer="layout" svg:width="8.381cm" svg:height="1.015cm" svg:x="11.557cm" svg:y="4.013cm">
          <text:p text:style-name="P6"><text:span text:style-name="T50">gives skills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hape 2" draw:style-name="gr45" draw:text-style-name="P24" draw:layer="layout" svg:width="2.539cm" svg:height="1.015cm" svg:x="20.447cm" svg:y="2.87cm">
          <text:p/>
          <draw:enhanced-geometry draw:mirror-horizontal="false" draw:mirror-vertical="false" draw:text-areas="?f12 ?f8 ?f13 ?f9" svg:viewBox="0 0 0 0" draw:type="ooxml-leftRightArrow" draw:modifiers="50000 50000" draw:enhanced-path="M 0 ?f7 L ?f4 0 ?f4 ?f8 ?f5 ?f8 ?f5 0 ?f14 ?f7 ?f5 ?f15 ?f5 ?f9 ?f4 ?f9 ?f4 ?f15 Z N">
            <draw:equation draw:name="f0" draw:formula="min(logwidth,logheight)"/>
            <draw:equation draw:name="f1" draw:formula="50000*logwidth/?f0 "/>
            <draw:equation draw:name="f2" draw:formula="if(0-$0 ,0,if(100000-$0 ,$0 ,100000))"/>
            <draw:equation draw:name="f3" draw:formula="if(0-$1 ,0,if(?f1 -$1 ,$1 ,?f1 ))"/>
            <draw:equation draw:name="f4" draw:formula="?f0 *?f3 /100000"/>
            <draw:equation draw:name="f5" draw:formula="logwidth+0-?f4 "/>
            <draw:equation draw:name="f6" draw:formula="logheight*?f2 /200000"/>
            <draw:equation draw:name="f7" draw:formula="logheight/2"/>
            <draw:equation draw:name="f8" draw:formula="?f7 +0-?f6 "/>
            <draw:equation draw:name="f9" draw:formula="?f7 +?f6 -0"/>
            <draw:equation draw:name="f10" draw:formula="logheight/2"/>
            <draw:equation draw:name="f11" draw:formula="?f8 *?f4 /?f10 "/>
            <draw:equation draw:name="f12" draw:formula="?f4 +0-?f11 "/>
            <draw:equation draw:name="f13" draw:formula="?f5 +?f11 -0"/>
            <draw:equation draw:name="f14" draw:formula="logwidth"/>
            <draw:equation draw:name="f15" draw:formula="logheight"/>
            <draw:handle draw:handle-position="?f5 ?f8" draw:handle-range-y-maximum="100000" draw:handle-range-y-minimum="0"/>
            <draw:handle draw:handle-position="?f4 0" draw:handle-range-x-maximum="?f1" draw:handle-range-x-minimum="0"/>
          </draw:enhanced-geometry>
        </draw:custom-shape>
        <draw:custom-shape draw:name="Text 3" draw:style-name="gr111" draw:text-style-name="P2" draw:layer="layout" svg:width="8.635cm" svg:height="1.396cm" svg:x="23.495cm" svg:y="2.667cm">
          <text:p text:style-name="P1"><text:span text:style-name="T51">CHARACTER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4" draw:style-name="gr112" draw:text-style-name="P2" draw:layer="layout" svg:width="8.635cm" svg:height="1.015cm" svg:x="23.495cm" svg:y="4.013cm">
          <text:p text:style-name="P1"><text:span text:style-name="T50">gives wisdom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name="Image 0" draw:style-name="gr13" draw:text-style-name="P14" draw:layer="layout" svg:width="1.142cm" svg:height="1.142cm" svg:x="11.684cm" svg:y="6.477cm">
          <draw:image xlink:href="Pictures/10000001000002000000020047C4C225.png" xlink:type="simple" xlink:show="embed" xlink:actuate="onLoad" draw:mime-type="image/png">
            <text:p/>
          </draw:image>
          <svg:desc>/home/claude/assets/quote.png</svg:desc>
        </draw:frame>
        <draw:custom-shape draw:name="Text 5" draw:style-name="gr113" draw:text-style-name="P41" draw:layer="layout" svg:width="20.446cm" svg:height="2.285cm" svg:x="11.684cm" svg:y="8.001cm">
          <text:p text:style-name="P40"><text:span text:style-name="T21">Education is not the amount of information that is put into your brain and runs riot there, undigested, all your life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6" draw:style-name="gr114" draw:text-style-name="P43" draw:layer="layout" svg:width="20.446cm" svg:height="3.174cm" svg:x="11.684cm" svg:y="10.414cm">
          <text:p text:style-name="P42"><text:span text:style-name="T52">We must have life-building, man-making,</text:span></text:p>
          <text:p text:style-name="P42"><text:span text:style-name="T52">character-making, assimilation of ideas.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7" draw:style-name="gr115" draw:text-style-name="P2" draw:layer="layout" svg:width="20.446cm" svg:height="1.015cm" svg:x="11.684cm" svg:y="13.716cm">
          <text:p text:style-name="P1"><text:span text:style-name="T53">— </text:span><text:span text:style-name="T53">Swami Vivekananda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8" draw:style-name="gr116" draw:text-style-name="P2" draw:layer="layout" svg:width="20.446cm" svg:height="1.269cm" svg:x="11.684cm" svg:y="15.494cm">
          <text:p text:style-name="P1"><text:span text:style-name="T54">Thank you. <text:s text:c="2"/></text:span><text:span text:style-name="T55">Yogesh Powar <text:s/>· <text:s/>CTO, InCred Money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9" draw:style-name="gr117" draw:text-style-name="P2" draw:layer="layout" svg:width="10.159cm" svg:height="0.761cm" svg:x="1.778cm" svg:y="17.577cm">
          <text:p text:style-name="P1"><text:span text:style-name="T6">CC BY-SA 4.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Text 10" draw:style-name="gr118" draw:text-style-name="P7" draw:layer="layout" svg:width="10.159cm" svg:height="0.761cm" svg:x="21.92cm" svg:y="17.577cm">
          <text:p text:style-name="P6"><text:span text:style-name="T6">Slide 10 / 10</text:span></text:p>
          <draw:enhanced-geometry draw:mirror-horizontal="false" draw:mirror-vertical="false" draw:text-areas="0 0 ?f3 ?f2" svg:viewBox="0 0 0 0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presentation:notes draw:style-name="dp2">
          <draw:page-thumbnail draw:name="Slide Image Placeholder 1" draw:style-name="gr8" draw:layer="layout" svg:width="15.239cm" svg:height="8.572cm" svg:x="1.905cm" svg:y="3.175cm" draw:page-number="10" presentation:class="page"/>
          <draw:frame draw:name="Notes Placeholder 2" presentation:style-name="pr1" draw:text-style-name="P9" draw:layer="layout" svg:width="15.239cm" svg:height="10cm" svg:x="1.905cm" svg:y="12.224cm" presentation:class="notes" presentation:user-transformed="true">
            <draw:text-box>
              <text:p><text:span text:style-name="T7">MAIN MESSAGE: Technology can hand our youth skills. Only character-building education gives them wisdom.</text:span></text:p>
              <text:p><text:span text:style-name="T7"/></text:p>
              <text:p><text:span text:style-name="T7">Deliver the bridge line first, in your own voice: "Technology keeps changing. We must prepare the new generation of Bharat for problems of tomorrow that we have not yet seen."</text:span></text:p>
              <text:p><text:span text:style-name="T7"/></text:p>
              <text:p><text:span text:style-name="T7">Then the balance line at the top of the slide — say it as one sentence: "Technology can give our youth skills, but only character-building education will give them wisdom."</text:span></text:p>
              <text:p><text:span text:style-name="T7"/></text:p>
              <text:p><text:span text:style-name="T7">PAUSE.</text:span></text:p>
              <text:p><text:span text:style-name="T7"/></text:p>
              <text:p><text:span text:style-name="T7">Read the Vivekananda quote slowly. Do not rush the second half — "life-building, man-making, character-making, assimilation of ideas" — four beats, one at a time.</text:span></text:p>
              <text:p><text:span text:style-name="T7"/></text:p>
              <text:p><text:span text:style-name="T7">PAUSE 3 seconds. Then: "Thank you."</text:span></text:p>
              <text:p><text:span text:style-name="T7"/></text:p>
              <text:p text:style-name="P8"><text:span text:style-name="T7">TIMING: ~80 seconds. Total deck: ~11-12 minutes at an unhurried pace.</text:span></text:p>
            </draw:text-box>
          </draw:frame>
          <draw:frame draw:name="Slide Number Placeholder 3" presentation:style-name="pr2" draw:text-style-name="P11" draw:layer="layout" svg:width="8.254cm" svg:height="1.273cm" svg:x="10.791cm" svg:y="24.126cm" presentation:class="page-number" presentation:user-transformed="true">
            <draw:text-box>
              <text:p text:style-name="P10"><text:span text:style-name="T8"><text:page-number>&lt;number&gt;</text:page-number></text:span></text:p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anim="urn:oasis:names:tc:opendocument:xmlns:animation:1.0" xmlns:smil="urn:oasis:names:tc:opendocument:xmlns:smil-compatible:1.0"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+mn-cs" svg:font-family="+mn-cs"/>
    <style:font-face style:name="+mn-ea" svg:font-family="+mn-ea"/>
    <style:font-face style:name="+mn-lt" svg:font-family="+mn-lt"/>
    <style:font-face style:name="Calibri" svg:font-family="Calibri" style:font-family-generic="swiss" style:font-pitch="variable"/>
    <style:font-face style:name="Calibri1" svg:font-family="Calibri"/>
    <style:font-face style:name="Calibri2" svg:font-family="Calibri" style:font-family-generic="modern" style:font-pitch="fixed"/>
    <style:font-face style:name="Cambria" svg:font-family="Cambria" style:font-family-generic="swiss" style:font-pitch="variable"/>
    <style:font-face style:name="Cambria1" svg:font-family="Cambria" style:font-family-generic="modern" style:font-pitch="fixed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Noto Sans CJK SC" svg:font-family="'Noto Sans CJK SC'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Filled_20_Blue" draw:display-name="Filled Blue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Filled_20_Green" draw:display-name="Filled Green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Filled_20_Red" draw:display-name="Filled Red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Filled_20_Yellow" draw:display-name="Filled Yellow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Shape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fill-image draw:name="msFillBitmap_20_1" draw:display-name="msFillBitmap 1" xlink:href="Pictures/1000000100000A64000005DC4E964F2B.png" xlink:type="simple" xlink:show="embed" xlink:actuate="onLoad"/>
    <draw:fill-image draw:name="msFillBitmap_20_2" draw:display-name="msFillBitmap 2" xlink:href="Pictures/1000000100000A64000005DC84452BBA.png" xlink:type="simple" xlink:show="embed" xlink:actuate="onLoad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DEFAULT-background" style:family="presentation">
      <style:graphic-properties draw:stroke="none" draw:fill="solid" draw:fill-color="#ffffff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false" style:shrink-to-fit="true" style:writing-mode="lr-tb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1" fo:font-family="Calibri" fo:font-size="32pt" fo:letter-spacing="normal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style style:name="DEFAULT-outline2" style:family="presentation" style:parent-style-name="DEFAULT-outline1">
      <style:graphic-properties style:writing-mode="lr-tb"/>
      <style:paragraph-properties fo:margin-top="0.4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1" fo:font-family="Calibri" fo:font-size="24pt" fo:letter-spacing="normal" fo:font-style="normal" style:text-underline-style="none" fo:font-weight="normal" fo:background-color="transparent" style:font-size-asian="24pt" style:font-style-asian="normal" style:font-weight-asian="normal" style:font-size-complex="24pt" style:font-style-complex="normal" style:font-weight-complex="normal" fo:hyphenate="false">
        <loext:char-complex-color loext:theme-type="dark1" loext:color-type="theme"/>
      </style:text-properties>
    </style:style>
    <style:style style:name="DEFAULT-outline3" style:family="presentation" style:parent-style-name="DEFAULT-outline2">
      <style:graphic-properties style:writing-mode="lr-tb"/>
      <style:paragraph-properties fo:margin-top="0.3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1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DEFAULT-outline4" style:family="presentation" style:parent-style-name="DEFAULT-outline3">
      <style:graphic-properties style:writing-mode="lr-tb"/>
      <style:paragraph-properties fo:margin-top="0.2cm" fo:margin-bottom="0cm"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1" fo:font-family="Calibri" fo:font-size="20pt" fo:letter-spacing="normal" fo:font-style="normal" style:text-underline-style="none" fo:font-weight="normal" fo:background-color="transparent" style:font-size-asian="20pt" style:font-style-asian="normal" style:font-weight-asian="normal" style:font-size-complex="20pt" style:font-style-complex="normal" style:font-weight-complex="normal" fo:hyphenate="false">
        <loext:char-complex-color loext:theme-type="dark1" loext:color-type="theme"/>
      </style:text-properties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 style:writing-mode="lr-tb">
        <text:list-style style:name="DEFAULT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Calibri1" fo:font-family="Calibri" fo:font-size="18pt" fo:letter-spacing="normal" fo:font-style="normal" fo:text-shadow="none" style:text-underline-style="none" fo:font-weight="normal" style:letter-kerning="true" fo:background-color="transparent" style:font-name-asian="Noto Sans CJK SC" style:font-family-asian="'Noto Sans CJK SC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>
        <loext:char-complex-color loext:theme-type="dark1" loext:color-type="theme"/>
      </style:text-properties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33.867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2" style:family="presentation" style:parent-style-name="DEFAULT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loext:theme loext:name="Office Theme">
        <loext:theme-colors loext:name="Office">
          <loext:color loext:name="dark1" loext:color="#000000"/>
          <loext:color loext:name="light1" loext:color="#ffffff"/>
          <loext:color loext:name="dark2" loext:color="#44546a"/>
          <loext:color loext:name="light2" loext:color="#e7e6e6"/>
          <loext:color loext:name="accent1" loext:color="#4472c4"/>
          <loext:color loext:name="accent2" loext:color="#ed7d31"/>
          <loext:color loext:name="accent3" loext:color="#a5a5a5"/>
          <loext:color loext:name="accent4" loext:color="#ffc000"/>
          <loext:color loext:name="accent5" loext:color="#5b9bd5"/>
          <loext:color loext:name="accent6" loext:color="#70ad47"/>
          <loext:color loext:name="hyperlink" loext:color="#0563c1"/>
          <loext:color loext:name="followed-hyperlink" loext:color="#954f72"/>
        </loext:theme-colors>
      </loext:theme>
      <draw:frame presentation:style-name="DEFAULT-title" draw:layer="backgroundobjects" svg:width="30.479cm" svg:height="3.18cm" svg:x="1.693cm" svg:y="0.76cm" presentation:class="title" presentation:placeholder="true">
        <draw:text-box/>
      </draw:frame>
      <draw:frame presentation:style-name="DEFAULT-outline1" draw:layer="backgroundobjects" svg:width="30.479cm" svg:height="11.048cm" svg:x="1.693cm" svg:y="4.457cm" presentation:class="outline" presentation:placeholder="true">
        <draw:text-box/>
      </draw:frame>
      <presentation:notes style:page-layout-name="PM2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1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1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ooo="http://openoffice.org/2009/office" xmlns:anim="urn:oasis:names:tc:opendocument:xmlns:animation:1.0" xmlns:smil="urn:oasis:names:tc:opendocument:xmlns:smil-compatible:1.0" xmlns:presentation="urn:oasis:names:tc:opendocument:xmlns:presentation:1.0"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Role of Technology in Education — Shaping the Future of Bharat</dc:title>
    <dc:subject>PptxGenJS Presentation</dc:subject>
    <meta:initial-creator>Yogesh Powar</meta:initial-creator>
    <dc:creator>Yogesh Powar</dc:creator>
    <meta:editing-cycles>1</meta:editing-cycles>
    <meta:creation-date>2026-07-28T01:53:44</meta:creation-date>
    <dc:date>2026-07-28T01:53:44</dc:date>
    <meta:editing-duration>P0D</meta:editing-duration>
    <meta:generator>LibreOffice/24.2.7.2$Linux_X86_64 LibreOffice_project/420$Build-2</meta:generator>
    <meta:document-statistic meta:object-count="229"/>
    <meta:user-defined meta:name="AppVersion">16.0000</meta:user-defined>
    <meta:user-defined meta:name="Company">InCred Money</meta:user-defined>
    <meta:user-defined meta:name="Notes" meta:value-type="float">10</meta:user-defined>
    <meta:user-defined meta:name="PresentationFormat">On-screen Show (16:9)</meta:user-defined>
    <meta:user-defined meta:name="Slides" meta:value-type="float">10</meta:user-defined>
  </office:meta>
</office:document-meta>
</file>